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style:text-properties style:font-name="Calibri" style:font-name-complex="Calibri" fo:font-size="11pt" style:font-size-asian="11pt" style:font-size-complex="11pt"/>
    </style:style>
    <style:style style:name="P2" style:parent-style-name="Normal" style:family="paragraph">
      <style:text-properties style:font-name="Calibri" style:font-name-complex="Calibri" fo:font-weight="bold" style:font-weight-asian="bold" style:font-weight-complex="bold" fo:font-size="11pt" style:font-size-asian="11pt" style:font-size-complex="11pt"/>
    </style:style>
    <style:style style:name="P3" style:parent-style-name="Normal" style:family="paragraph">
      <style:text-properties style:font-name="Calibri" style:font-name-complex="Calibri" fo:font-size="11pt" style:font-size-asian="11pt" style:font-size-complex="11pt"/>
    </style:style>
    <style:style style:name="S1" style:family="section">
      <style:section-properties fo:margin-left="0in" fo:margin-right="0in" style:writing-mode="lr-tb"/>
    </style:style>
    <style:style style:name="P4" style:parent-style-name="Textbody" style:family="paragraph">
      <style:paragraph-properties fo:margin-bottom="0in"/>
      <style:text-properties style:font-name="Calibri" style:font-name-complex="Calibri" fo:font-size="11pt" style:font-size-asian="11pt" style:font-size-complex="11pt"/>
    </style:style>
    <style:style style:name="P5" style:parent-style-name="Textbody" style:family="paragraph">
      <style:paragraph-properties fo:margin-bottom="0in"/>
      <style:text-properties style:font-name="Calibri" style:font-name-complex="Calibri" fo:font-size="11pt" style:font-size-asian="11pt" style:font-size-complex="11pt"/>
    </style:style>
    <style:style style:name="P6" style:parent-style-name="Textbody" style:family="paragraph">
      <style:paragraph-properties fo:margin-bottom="0in"/>
      <style:text-properties style:font-name="Calibri" style:font-name-complex="Calibri" fo:font-size="11pt" style:font-size-asian="11pt" style:font-size-complex="11pt"/>
    </style:style>
    <style:style style:name="P7" style:parent-style-name="Textbody" style:family="paragraph">
      <style:paragraph-properties fo:margin-bottom="0in"/>
      <style:text-properties style:font-name="Calibri" style:font-name-complex="Calibri" fo:font-size="11pt" style:font-size-asian="11pt" style:font-size-complex="11pt"/>
    </style:style>
    <style:style style:name="P8" style:parent-style-name="Textbody" style:family="paragraph">
      <style:paragraph-properties fo:margin-bottom="0in"/>
      <style:text-properties style:font-name="Calibri" style:font-name-complex="Calibri" fo:font-size="11pt" style:font-size-asian="11pt" style:font-size-complex="11pt"/>
    </style:style>
    <style:style style:name="P9" style:parent-style-name="Textbody" style:family="paragraph">
      <style:paragraph-properties fo:margin-bottom="0in"/>
      <style:text-properties style:font-name="Calibri" style:font-name-complex="Calibri" fo:font-size="11pt" style:font-size-asian="11pt" style:font-size-complex="11pt"/>
    </style:style>
    <style:style style:name="P10" style:parent-style-name="Textbody" style:family="paragraph">
      <style:paragraph-properties fo:margin-bottom="0in"/>
      <style:text-properties style:font-name="Calibri" style:font-name-complex="Calibri" fo:font-size="11pt" style:font-size-asian="11pt" style:font-size-complex="11pt"/>
    </style:style>
    <style:style style:name="P11" style:parent-style-name="Textbody" style:family="paragraph">
      <style:paragraph-properties fo:margin-bottom="0in"/>
      <style:text-properties style:font-name="Calibri" style:font-name-complex="Calibri" fo:font-size="11pt" style:font-size-asian="11pt" style:font-size-complex="11pt"/>
    </style:style>
    <style:style style:name="P12" style:parent-style-name="Textbody" style:family="paragraph">
      <style:paragraph-properties fo:margin-bottom="0in"/>
      <style:text-properties style:font-name="Calibri" style:font-name-complex="Calibri" fo:font-size="11pt" style:font-size-asian="11pt" style:font-size-complex="11pt"/>
    </style:style>
    <style:style style:name="P13" style:parent-style-name="Textbody" style:family="paragraph">
      <style:paragraph-properties fo:margin-bottom="0in"/>
      <style:text-properties style:font-name="Calibri" style:font-name-complex="Calibri" fo:font-size="11pt" style:font-size-asian="11pt" style:font-size-complex="11pt"/>
    </style:style>
    <style:style style:name="P14" style:parent-style-name="Textbody" style:family="paragraph">
      <style:paragraph-properties fo:margin-bottom="0in"/>
      <style:text-properties style:font-name="Calibri" style:font-name-complex="Calibri" fo:font-size="11pt" style:font-size-asian="11pt" style:font-size-complex="11pt"/>
    </style:style>
    <style:style style:name="P15" style:parent-style-name="Textbody" style:family="paragraph">
      <style:paragraph-properties fo:margin-bottom="0in"/>
      <style:text-properties style:font-name="Calibri" style:font-name-complex="Calibri" fo:font-size="11pt" style:font-size-asian="11pt" style:font-size-complex="11pt"/>
    </style:style>
    <style:style style:name="P16" style:parent-style-name="Textbody" style:family="paragraph">
      <style:paragraph-properties fo:margin-bottom="0in"/>
      <style:text-properties style:font-name="Calibri" style:font-name-complex="Calibri" fo:font-size="11pt" style:font-size-asian="11pt" style:font-size-complex="11pt"/>
    </style:style>
    <style:style style:name="P17" style:parent-style-name="Textbody" style:family="paragraph">
      <style:paragraph-properties fo:margin-bottom="0in"/>
      <style:text-properties style:font-name="Calibri" style:font-name-complex="Calibri" fo:font-size="11pt" style:font-size-asian="11pt" style:font-size-complex="11pt"/>
    </style:style>
    <style:style style:name="P18" style:parent-style-name="Textbody" style:family="paragraph">
      <style:paragraph-properties fo:margin-bottom="0in"/>
    </style:style>
    <style:style style:name="T19" style:parent-style-name="DefaultParagraphFont" style:family="text">
      <style:text-properties style:font-name="Calibri" style:font-name-complex="Calibri" fo:color="#222222" fo:font-size="11pt" style:font-size-asian="11pt" style:font-size-complex="11pt"/>
    </style:style>
    <style:style style:name="T20" style:parent-style-name="DefaultParagraphFont" style:family="text">
      <style:text-properties style:font-name="Calibri" style:font-name-complex="Calibri" fo:color="#222222" fo:font-size="11pt" style:font-size-asian="11pt" style:font-size-complex="11pt"/>
    </style:style>
    <style:style style:name="T21" style:parent-style-name="DefaultParagraphFont" style:family="text">
      <style:text-properties style:font-name="Calibri" style:font-name-complex="Calibri" fo:color="#222222" fo:font-size="11pt" style:font-size-asian="11pt" style:font-size-complex="11pt"/>
    </style:style>
    <style:style style:name="T22" style:parent-style-name="DefaultParagraphFont" style:family="text">
      <style:text-properties style:font-name="Calibri" style:font-name-complex="Calibri" fo:color="#222222" fo:font-size="11pt" style:font-size-asian="11pt" style:font-size-complex="11pt"/>
    </style:style>
    <style:style style:name="T23" style:parent-style-name="DefaultParagraphFont" style:family="text">
      <style:text-properties style:font-name="Calibri" style:font-name-complex="Calibri" fo:color="#222222" fo:font-size="11pt" style:font-size-asian="11pt" style:font-size-complex="11pt"/>
    </style:style>
    <style:style style:name="T24" style:parent-style-name="DefaultParagraphFont" style:family="text">
      <style:text-properties style:font-name="Calibri" style:font-name-complex="Calibri" fo:color="#222222" fo:font-size="11pt" style:font-size-asian="11pt" style:font-size-complex="11pt"/>
    </style:style>
    <style:style style:name="T25" style:parent-style-name="DefaultParagraphFont" style:family="text">
      <style:text-properties style:font-name="Calibri" style:font-name-complex="Calibri" fo:font-style="italic" style:font-style-asian="italic" style:font-style-complex="italic" fo:color="#222222" fo:font-size="11pt" style:font-size-asian="11pt" style:font-size-complex="11pt"/>
    </style:style>
    <style:style style:name="T26" style:parent-style-name="DefaultParagraphFont" style:family="text">
      <style:text-properties style:font-name="Calibri" style:font-name-complex="Calibri" fo:color="#222222" fo:font-size="11pt" style:font-size-asian="11pt" style:font-size-complex="11pt"/>
    </style:style>
    <style:style style:name="T27" style:parent-style-name="DefaultParagraphFont" style:family="text">
      <style:text-properties style:font-name="Calibri" style:font-name-complex="Calibri" fo:color="#222222" fo:font-size="11pt" style:font-size-asian="11pt" style:font-size-complex="11pt"/>
    </style:style>
    <style:style style:name="T28" style:parent-style-name="DefaultParagraphFont" style:family="text">
      <style:text-properties style:font-name="Calibri" style:font-name-complex="Calibri" fo:color="#222222" fo:font-size="11pt" style:font-size-asian="11pt" style:font-size-complex="11pt"/>
    </style:style>
    <style:style style:name="T29" style:parent-style-name="DefaultParagraphFont" style:family="text">
      <style:text-properties style:font-name="Calibri" style:font-name-complex="Calibri" fo:color="#222222" fo:font-size="11pt" style:font-size-asian="11pt" style:font-size-complex="11pt"/>
    </style:style>
    <style:style style:name="P30" style:parent-style-name="Textbody" style:family="paragraph">
      <style:paragraph-properties fo:margin-bottom="0in"/>
      <style:text-properties style:font-name="Calibri" style:font-name-complex="Calibri" fo:color="#222222" fo:font-size="11pt" style:font-size-asian="11pt" style:font-size-complex="11pt"/>
    </style:style>
    <style:style style:name="P31" style:parent-style-name="Textbody" style:family="paragraph">
      <style:paragraph-properties fo:margin-bottom="0in"/>
      <style:text-properties style:font-name="Calibri" style:font-name-complex="Calibri" fo:color="#222222" fo:font-size="11pt" style:font-size-asian="11pt" style:font-size-complex="11pt"/>
    </style:style>
    <style:style style:name="P32" style:parent-style-name="Textbody" style:family="paragraph">
      <style:paragraph-properties fo:margin-bottom="0in"/>
      <style:text-properties style:font-name="Calibri" style:font-name-complex="Calibri" fo:color="#222222" fo:font-size="11pt" style:font-size-asian="11pt" style:font-size-complex="11pt"/>
    </style:style>
    <style:style style:name="P33" style:parent-style-name="Textbody" style:family="paragraph">
      <style:paragraph-properties fo:margin-bottom="0in"/>
    </style:style>
    <style:style style:name="T34" style:parent-style-name="DefaultParagraphFont" style:family="text">
      <style:text-properties style:font-name="Calibri" style:font-name-complex="Calibri" fo:color="#222222" fo:font-size="11pt" style:font-size-asian="11pt" style:font-size-complex="11pt"/>
    </style:style>
    <style:style style:name="T35" style:parent-style-name="DefaultParagraphFont" style:family="text">
      <style:text-properties style:font-name="Calibri" style:font-name-complex="Calibri" fo:color="#222222" fo:font-size="11pt" style:font-size-asian="11pt" style:font-size-complex="11pt"/>
    </style:style>
    <style:style style:name="T36" style:parent-style-name="DefaultParagraphFont" style:family="text">
      <style:text-properties style:font-name="Calibri" style:font-name-complex="Calibri" fo:color="#222222" fo:font-size="11pt" style:font-size-asian="11pt" style:font-size-complex="11pt" style:text-underline-type="single" style:text-underline-style="solid" style:text-underline-width="auto" style:text-underline-mode="continuous"/>
    </style:style>
    <style:style style:name="P37" style:parent-style-name="Textbody" style:family="paragraph">
      <style:paragraph-properties fo:margin-bottom="0in"/>
      <style:text-properties style:font-name="Calibri" style:font-name-complex="Calibri" fo:color="#222222" fo:font-size="11pt" style:font-size-asian="11pt" style:font-size-complex="11pt"/>
    </style:style>
    <style:style style:name="P38" style:parent-style-name="Textbody" style:family="paragraph">
      <style:paragraph-properties fo:margin-bottom="0in"/>
      <style:text-properties style:font-name="Calibri" style:font-name-complex="Calibri" fo:color="#222222" fo:font-size="11pt" style:font-size-asian="11pt" style:font-size-complex="11pt"/>
    </style:style>
    <style:style style:name="P39" style:parent-style-name="Textbody" style:family="paragraph">
      <style:paragraph-properties fo:margin-bottom="0in"/>
      <style:text-properties style:font-name="Calibri" style:font-name-complex="Calibri" fo:color="#222222" fo:font-size="11pt" style:font-size-asian="11pt" style:font-size-complex="11pt"/>
    </style:style>
    <style:style style:name="P40" style:parent-style-name="Textbody" style:family="paragraph">
      <style:paragraph-properties fo:margin-bottom="0in"/>
      <style:text-properties style:font-name="Calibri" style:font-name-complex="Calibri" fo:color="#222222" fo:font-size="11pt" style:font-size-asian="11pt" style:font-size-complex="11pt"/>
    </style:style>
    <style:style style:name="P41" style:parent-style-name="Normal" style:family="paragraph">
      <style:text-properties style:font-name="Calibri" style:font-name-complex="Calibri" fo:font-size="11pt" style:font-size-asian="11pt" style:font-size-complex="11pt"/>
    </style:style>
    <style:style style:name="P42" style:parent-style-name="Normal" style:family="paragraph">
      <style:text-properties style:font-name="Calibri" style:font-name-complex="Calibri" fo:font-size="11pt" style:font-size-asian="11pt" style:font-size-complex="11pt"/>
    </style:style>
    <style:style style:name="P43" style:parent-style-name="Normal" style:family="paragraph">
      <style:paragraph-properties fo:text-align="end"/>
      <style:text-properties style:font-name="Calibri" style:font-name-complex="Calibri" fo:font-weight="bold" style:font-weight-asian="bold" style:font-weight-complex="bold" fo:font-style="italic" style:font-style-asian="italic" style:font-style-complex="italic" fo:font-size="10pt" style:font-size-asian="10pt" style:font-size-complex="10pt"/>
    </style:style>
    <style:style style:name="S2" style:family="section">
      <style:section-properties fo:margin-left="0in" fo:margin-right="0in" style:writing-mode="lr-tb"/>
    </style:style>
    <style:style style:name="P44" style:parent-style-name="Standard" style:family="paragraph">
      <style:text-properties style:font-name="Calibri" style:font-name-complex="Calibri" fo:font-size="11pt" style:font-size-asian="11pt" style:font-size-complex="11pt"/>
    </style:style>
    <style:style style:name="P45" style:parent-style-name="Standard" style:family="paragraph">
      <style:text-properties style:font-name="Calibri" style:font-name-complex="Calibri" fo:font-size="11pt" style:font-size-asian="11pt" style:font-size-complex="11pt"/>
    </style:style>
  </office:automatic-styles>
  <office:body>
    <office:text text:use-soft-page-breaks="true">
      <text:p text:style-name="P1"/>
      <text:p text:style-name="P2">Written evidence submitted by Denise Dell (HSC0848)</text:p>
      <text:p text:style-name="P3"/>
      <text:section text:name="Sect1" text:style-name="S1">
        <text:p text:style-name="P4">1] <text:s text:c="7"/>I am submitting evidence as an extremely concerned individual with personal experience relevant to the issue of water fluoridation.</text:p>
        <text:p text:style-name="P5"/>
        <text:p text:style-name="P6">2]<text:tab/>I<text:s/>have personal knowledge of the harms of fluoride. Approximately 25 years ago our<text:s/>daughter then aged 5 began to complain most mornings that she had ‘tummy ache’ and or headache. This was just at the time we should be setting off for school, ie a few minutes after toothbrushing following breakfast. I then read an article in the magazine<text:s/>of a charity [Foresight, which no longer exists]. This explained how symptoms just like our daughter’s were presenting in many residents of a Dutch village. The GPs, whose practice covered the affected village and an unaffected village, arranged to supply<text:s/>bottled drinking water to residents. This was conducted as a blind trial, giving water from both villages to residents of both, so that some had their usual tap-water in the bottles, some from the other village. The clear result was that wherever the patients lived, drinking the fluoridated water supplied to one of the villages made them ill. <text:s/>After reading this I purchased non-fluoride toothpaste and withdrew fluoride toothpaste from our home. Our daughter’s stomach ache and headache symptoms immediately resolved and never recurred. However she has gone on to develop hypothyroidism [under active thyroid], requiring medication for life. Our daughter later told me that she had been in the habit of covertly swallowing the toothpaste because we did not buy many<text:s/>sweets as a family and the toothpaste tasted sweet.</text:p>
        <text:p text:style-name="P7"/>
        <text:p text:style-name="P8">3] <text:s text:c="7"/>As a result of our experience I have continued to read widely on the subject of fluoridation and of effective dental policy, and have been involved in a public consultation on water fluoridation. Several thousand residents objected to water fluoridation, hardly any were in support of it. Once residents were aware of the proposal, many were very keen to add their objections, especially among the Muslim community for whom purity of water is sacrosanct.</text:p>
        <text:p text:style-name="P9"/>
        <text:p text:style-name="P10">4]<text:s/><text:tab/>It is claimed young children would benefit from fluoridation- yet they drink moderate amounts of water and as you can see from our family’s experience, it is possible to suffer adverse effects from recommended amounts of moderately fluoridated<text:s/>toothpaste. <text:s/>Programmes such as Childsmile in Scotland have proved effective in reaching ‘hard-to-reach’ families with benefit to the children’s dental health.</text:p>
        <text:p text:style-name="P11"/>
        <text:p text:style-name="P12">5]<text:tab/>Most treated water is used by industry or domestically for laundry, bathing, watering gardens etc. Therefore water fluoridation is an ineffectual approach to the dental problems and very wasteful. The 99% of fluoride not drunk is an environmental poison.</text:p>
        <text:p text:style-name="P13"/>
        <text:p text:style-name="P14">6]<text:tab/>Even recommended levels of fluoride can cause mottling of teeth, leaving some people needing veneers to hide this. There is often significant  damage to mental health when teenagers suffer fluorosis in this appearance-conscious age, and the veneer process leaves the teeth structurally weakened.</text:p>
        <text:p text:style-name="P15"/>
        <text:p text:style-name="P16"><text:s/>7]<text:s/><text:tab/>Babies’ bottle feeds should not be made<text:s/>up with fluoridated water because of the risk of fluoride overdose.</text:p>
        <text:p text:style-name="P17"/>
        <text:p text:style-name="P18"><text:span text:style-name="T19">8]</text:span><text:span text:style-name="T20"><text:tab/>Fluoride is a cumulative pois</text:span><text:span text:style-name="T21">on.  Nearly half the fluoride you ingest from all sources stays in your body for life.  Fluoride is an enzyme poison which inhibits important<text:s/></text:span><text:span text:style-name="T22">enzymes. It’s toxicity meant it was widely used as rat poison.  Some fluoride is excreted via the kidneys but older people have decreased excretion rates. At all ages some fluoride is stored in bones, making them progressively more brittle.<text:s/></text:span><text:soft-page-break/><text:span text:style-name="T23">Adverse effects</text:span><text:span text:style-name="T24"><text:s/>are increased where tea is used as a drink as it contains significant levels of fluoride. Fluoride depresses thyroid function [</text:span><text:span text:style-name="T25">as with our daughter</text:span><text:span text:style-name="T26">] &amp; in the past fluoride was given to patients to lower their thyroid function.  A Canadian study at York Un</text:span><text:span text:style-name="T27">iversity, Toronto, Canada, found fluoride causes lower IQ.  Research from Affiliated Hospital of Guizhou Medical University in China looked at 26 studies of 7,258 children &amp; found high fluoride exposure in water is strongly linked to lower intelligence.  M</text:span><text:span text:style-name="T28">ore recent studies from the USA and Canada have confirmed this even with recommended levels in water.   The fluoride artificially added to water, hexafluorosilicic acid, is 20 x more toxic than calcium fluoride, which occurs naturally. The additive also co</text:span><text:span text:style-name="T29">ntains contaminants such as lead and arsenic.</text:span></text:p>
        <text:p text:style-name="P30"/>
        <text:p text:style-name="P31">9]<text:tab/> In 1994 the WHO warned “Dental &amp; public health administrations should be<text:s/>aware of the total fluoride exposure in the population before introducing any additional fluoride programme to caries prevention.”   This has been ignored &amp; fluoride intakes are unknown.</text:p>
        <text:p text:style-name="P32"> </text:p>
        <text:p text:style-name="P33"><text:span text:style-name="T34">10] <text:s text:c="3"/>  People should give their “informed consent” to medical treatment. The addition of fluoride to water is intended to have a medical effect ie it is a medication - but no consent informed or ot</text:span><text:span text:style-name="T35">herwise would be obtained from the recipients if it were added to drinking water.<text:s/></text:span><text:span text:style-name="T36">I strongly request that the Government never requires water fluoridation, a form of mass medication without consent.</text:span></text:p>
        <text:p text:style-name="P37"/>
        <text:p text:style-name="P38">11]<text:tab/>In addition there are<text:s/>economic and safety arguments against water fluoridation: The proposals include taking the power to fluoridate England’s whole water supply at great expense, and risk to the public in the transportation of, and to staff handling, concentrates, when only about 1% of tap water is drunk. Water treatment plants can also suffer errors as in Camelford, Cornwall, when a tanker driver put 20 tonnes of aluminium sulphate in the wrong tank on 6 July 1988.   Many residents suffered Alzheimer’s from drinking the aluminium overdose &amp; a resident died of this, aged only in her 50s.  In Hooper Bay, Alaska in 1992, people died or suffered acute fluoride poisoning when there was a water fluoridation overdose. </text:p>
        <text:p text:style-name="P39"/>
        <text:p text:style-name="P40">12]<text:tab/>Better to spend the money on proven direct action such as Childsmile.</text:p>
        <text:p text:style-name="P41"/>
        <text:p text:style-name="P42"/>
        <text:p text:style-name="P43">March 2021</text:p>
      </text:section>
      <text:section text:name="Sect2" text:style-name="S2">
        <text:p text:style-name="P44"/>
        <text:p text:style-name="P45"/>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style:font-name-complex="Mangal" style:font-size-complex="10.5pt" fo:hyphenate="false"/>
    </style:style>
    <style:style style:name="HeaderChar" style:display-name="Header Char" style:family="text" style:parent-style-name="DefaultParagraphFont">
      <style:text-properties style:font-name-complex="Mangal" style:font-size-complex="10.5pt"/>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style:font-name-complex="Mangal" style:font-size-complex="10.5pt" fo:hyphenate="false"/>
    </style:style>
    <style:style style:name="FooterChar" style:display-name="Footer Char" style:family="text" style:parent-style-name="DefaultParagraphFont">
      <style:text-properties style:font-name-complex="Mangal" style:font-size-complex="10.5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office:automatic-styles>
  <office:master-styles>
    <style:master-page style:name="MP0" style:page-layout-name="PL0">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creator>GILL, Sandeep</dc:creator>
    <meta:creation-date>2021-03-24T15:02:00Z</meta:creation-date>
    <dc:date>2021-03-24T15:02:00Z</dc:date>
    <meta:template xlink:href="Normal.dotm" xlink:type="simple"/>
    <meta:editing-cycles>2</meta:editing-cycles>
    <meta:editing-duration>PT120S</meta:editing-duration>
    <meta:user-defined meta:name="MSIP_Label_a8f77787-5df4-43b6-a2a8-8d8b678a318b_Enabled">True</meta:user-defined>
    <meta:user-defined meta:name="MSIP_Label_a8f77787-5df4-43b6-a2a8-8d8b678a318b_SiteId">1ce6dd9e-b337-4088-be5e-8dbbec04b34a</meta:user-defined>
    <meta:user-defined meta:name="MSIP_Label_a8f77787-5df4-43b6-a2a8-8d8b678a318b_Owner">GILLS@parliament.uk</meta:user-defined>
    <meta:user-defined meta:name="MSIP_Label_a8f77787-5df4-43b6-a2a8-8d8b678a318b_SetDate">2021-03-24T15:02:00.1555765Z</meta:user-defined>
    <meta:user-defined meta:name="MSIP_Label_a8f77787-5df4-43b6-a2a8-8d8b678a318b_Name">Unrestricted</meta:user-defined>
    <meta:user-defined meta:name="MSIP_Label_a8f77787-5df4-43b6-a2a8-8d8b678a318b_Application">Microsoft Azure Information Protection</meta:user-defined>
    <meta:user-defined meta:name="MSIP_Label_a8f77787-5df4-43b6-a2a8-8d8b678a318b_ActionId">c888c27e-f059-44f9-92ac-364559ddbd6b</meta:user-defined>
    <meta:user-defined meta:name="MSIP_Label_a8f77787-5df4-43b6-a2a8-8d8b678a318b_Extended_MSFT_Method">Automatic</meta:user-defined>
    <meta:user-defined meta:name="Sensitivity">Unrestricted</meta:user-defined>
    <meta:document-statistic meta:page-count="2" meta:paragraph-count="11" meta:word-count="879" meta:character-count="5882" meta:row-count="41" meta:non-whitespace-character-count="5014"/>
  </office:meta>
</office:document-meta>
</file>