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end"/>
      <style:text-properties fo:font-weight="bold" style:font-weight-asian="bold" style:font-weight-complex="bold" fo:font-size="14pt" style:font-size-asian="14pt" style:font-size-complex="14pt"/>
    </style:style>
    <style:style style:name="P2" style:parent-style-name="Normal" style:family="paragraph">
      <style:paragraph-properties fo:text-align="center"/>
      <style:text-properties fo:font-weight="bold" style:font-weight-asian="bold" style:font-weight-complex="bold" fo:font-size="14pt" style:font-size-asian="14pt" style:font-size-complex="14pt"/>
    </style:style>
    <style:style style:name="P3" style:parent-style-name="Normal" style:family="paragraph">
      <style:paragraph-properties fo:text-align="center"/>
      <style:text-properties fo:font-weight="bold" style:font-weight-asian="bold" style:font-weight-complex="bold" fo:font-size="14pt" style:font-size-asian="14pt" style:font-size-complex="14pt"/>
    </style:style>
    <style:style style:name="P4" style:parent-style-name="Normal" style:family="paragraph">
      <style:text-properties fo:font-weight="bold" style:font-weight-asian="bold" style:font-weight-complex="bold" fo:font-size="14pt" style:font-size-asian="14pt" style:font-size-complex="14pt"/>
    </style:style>
    <style:style style:name="T5" style:parent-style-name="DefaultParagraphFont" style:family="text">
      <style:text-properties fo:font-size="12pt" style:font-size-asian="12pt" style:font-size-complex="12pt"/>
    </style:style>
    <style:style style:name="T6" style:parent-style-name="DefaultParagraphFont" style:family="text">
      <style:text-properties fo:font-size="12pt" style:font-size-asian="12pt" style:font-size-complex="12pt"/>
    </style:style>
    <style:style style:name="T7" style:parent-style-name="DefaultParagraphFont" style:family="text">
      <style:text-properties fo:font-size="12pt" style:font-size-asian="12pt" style:font-size-complex="12pt"/>
    </style:style>
    <style:style style:name="P8" style:parent-style-name="Normal" style:family="paragraph">
      <style:text-properties fo:font-weight="bold" style:font-weight-asian="bold" style:font-weight-complex="bold" fo:font-size="14pt" style:font-size-asian="14pt" style:font-size-complex="14pt"/>
    </style:style>
    <style:style style:name="P9"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0" style:parent-style-name="Normal" style:family="paragraph">
      <style:text-properties fo:font-size="12pt" style:font-size-asian="12pt" style:font-size-complex="12pt"/>
    </style:style>
    <style:style style:name="T11" style:parent-style-name="DefaultParagraphFont" style:family="text">
      <style:text-properties fo:font-size="12pt" style:font-size-asian="12pt" style:font-size-complex="12pt"/>
    </style:style>
    <style:style style:name="T12" style:parent-style-name="DefaultParagraphFont" style:family="text">
      <style:text-properties fo:font-size="12pt" style:font-size-asian="12pt" style:font-size-complex="12pt"/>
    </style:style>
    <style:style style:name="T13" style:parent-style-name="DefaultParagraphFont" style:family="text">
      <style:text-properties fo:font-size="12pt" style:font-size-asian="12pt" style:font-size-complex="12pt"/>
    </style:style>
    <style:style style:name="T14" style:parent-style-name="DefaultParagraphFont" style:family="text">
      <style:text-properties fo:font-size="12pt" style:font-size-asian="12pt" style:font-size-complex="12pt"/>
    </style:style>
    <style:style style:name="T15" style:parent-style-name="DefaultParagraphFont" style:family="text">
      <style:text-properties fo:font-size="12pt" style:font-size-asian="12pt" style:font-size-complex="12pt"/>
    </style:style>
    <style:style style:name="P16" style:parent-style-name="Normal" style:family="paragraph">
      <style:text-properties fo:font-size="12pt" style:font-size-asian="12pt" style:font-size-complex="12pt"/>
    </style:style>
    <style:style style:name="P17" style:parent-style-name="Normal" style:family="paragraph">
      <style:text-properties fo:font-size="12pt" style:font-size-asian="12pt" style:font-size-complex="12pt"/>
    </style:style>
    <style:style style:name="P18" style:parent-style-name="Normal" style:family="paragraph">
      <style:text-properties fo:font-size="12pt" style:font-size-asian="12pt" style:font-size-complex="12pt"/>
    </style:style>
    <style:style style:name="P19" style:parent-style-name="Normal" style:family="paragraph">
      <style:text-properties fo:font-size="12pt" style:font-size-asian="12pt" style:font-size-complex="12pt"/>
    </style:style>
    <style:style style:name="P20" style:parent-style-name="Normal" style:family="paragraph">
      <style:text-properties fo:font-size="12pt" style:font-size-asian="12pt" style:font-size-complex="12pt"/>
    </style:style>
    <style:style style:name="P21" style:parent-style-name="ListParagraph" style:list-style-name="LFO1" style:family="paragraph">
      <style:text-properties fo:font-size="12pt" style:font-size-asian="12pt" style:font-size-complex="12pt"/>
    </style:style>
    <style:style style:name="P22" style:parent-style-name="ListParagraph" style:list-style-name="LFO1" style:family="paragraph">
      <style:text-properties fo:font-size="12pt" style:font-size-asian="12pt" style:font-size-complex="12pt"/>
    </style:style>
    <style:style style:name="P23" style:parent-style-name="ListParagraph" style:list-style-name="LFO1" style:family="paragraph">
      <style:text-properties fo:font-size="12pt" style:font-size-asian="12pt" style:font-size-complex="12pt"/>
    </style:style>
    <style:style style:name="P24" style:parent-style-name="ListParagraph" style:list-style-name="LFO1" style:family="paragraph">
      <style:text-properties fo:font-size="12pt" style:font-size-asian="12pt" style:font-size-complex="12pt"/>
    </style:style>
    <style:style style:name="P25" style:parent-style-name="ListParagraph" style:list-style-name="LFO1" style:family="paragraph">
      <style:text-properties fo:font-size="12pt" style:font-size-asian="12pt" style:font-size-complex="12pt"/>
    </style:style>
    <style:style style:name="P26" style:parent-style-name="Normal" style:family="paragraph">
      <style:text-properties fo:font-size="12pt" style:font-size-asian="12pt" style:font-size-complex="12pt"/>
    </style:style>
    <style:style style:name="T27" style:parent-style-name="normaltextrun" style:family="text">
      <style:text-properties style:font-name-complex="Calibri" fo:font-weight="bold" style:font-weight-asian="bold" style:font-weight-complex="bold" fo:color="#000000" fo:background-color="#FFFFFF" style:text-underline-type="single" style:text-underline-style="solid" style:text-underline-width="auto" style:text-underline-mode="continuous"/>
    </style:style>
    <style:style style:name="T28" style:parent-style-name="normaltextrun" style:family="text">
      <style:text-properties style:font-name-complex="Calibri" fo:font-weight="bold" style:font-weight-asian="bold" style:font-weight-complex="bold" fo:color="#000000" fo:background-color="#FFFFFF" style:text-underline-type="single" style:text-underline-style="solid" style:text-underline-width="auto" style:text-underline-mode="continuous"/>
    </style:style>
    <style:style style:name="T29" style:parent-style-name="eop" style:family="text">
      <style:text-properties style:font-name-complex="Calibri" fo:color="#000000" fo:background-color="#FFFFFF"/>
    </style:style>
    <style:style style:name="P30" style:parent-style-name="Normal" style:family="paragraph">
      <style:text-properties fo:font-size="12pt" style:font-size-asian="12pt" style:font-size-complex="12pt"/>
    </style:style>
    <style:style style:name="P31" style:parent-style-name="Normal" style:family="paragraph">
      <style:text-properties fo:font-size="12pt" style:font-size-asian="12pt" style:font-size-complex="12pt"/>
    </style:style>
    <style:style style:name="P32" style:parent-style-name="Normal" style:family="paragraph">
      <style:text-properties fo:font-size="12pt" style:font-size-asian="12pt" style:font-size-complex="12pt"/>
    </style:style>
    <style:style style:name="P33" style:parent-style-name="Normal" style:family="paragraph">
      <style:text-properties fo:font-size="12pt" style:font-size-asian="12pt" style:font-size-complex="12pt"/>
    </style:style>
    <style:style style:name="P34" style:parent-style-name="Normal" style:family="paragraph">
      <style:text-properties fo:font-size="12pt" style:font-size-asian="12pt" style:font-size-complex="12pt"/>
    </style:style>
    <style:style style:name="P35" style:parent-style-name="Normal" style:family="paragraph">
      <style:text-properties fo:font-size="12pt" style:font-size-asian="12pt" style:font-size-complex="12pt"/>
    </style:style>
    <style:style style:name="P36" style:parent-style-name="Normal" style:family="paragraph">
      <style:text-properties fo:font-size="12pt" style:font-size-asian="12pt" style:font-size-complex="12pt"/>
    </style:style>
    <style:style style:name="P37" style:parent-style-name="Normal" style:family="paragraph">
      <style:text-properties fo:font-size="12pt" style:font-size-asian="12pt" style:font-size-complex="12pt"/>
    </style:style>
    <style:style style:name="P38" style:parent-style-name="Normal" style:family="paragraph">
      <style:text-properties fo:font-size="12pt" style:font-size-asian="12pt" style:font-size-complex="12pt"/>
    </style:style>
    <style:style style:name="P39" style:parent-style-name="Normal" style:family="paragraph">
      <style:text-properties fo:font-size="12pt" style:font-size-asian="12pt" style:font-size-complex="12pt"/>
    </style:style>
    <style:style style:name="P40" style:parent-style-name="Normal" style:family="paragraph">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1" style:parent-style-name="Normal" style:family="paragraph">
      <style:text-properties fo:font-size="12pt" style:font-size-asian="12pt" style:font-size-complex="12pt"/>
    </style:style>
    <style:style style:name="P42" style:parent-style-name="Normal" style:family="paragraph">
      <style:text-properties fo:font-size="12pt" style:font-size-asian="12pt" style:font-size-complex="12pt"/>
    </style:style>
    <style:style style:name="P43" style:parent-style-name="Normal" style:family="paragraph">
      <style:text-properties fo:font-size="12pt" style:font-size-asian="12pt" style:font-size-complex="12pt"/>
    </style:style>
    <style:style style:name="P44" style:parent-style-name="ListParagraph" style:list-style-name="LFO2" style:family="paragraph">
      <style:text-properties fo:font-size="12pt" style:font-size-asian="12pt" style:font-size-complex="12pt"/>
    </style:style>
    <style:style style:name="P45" style:parent-style-name="ListParagraph" style:list-style-name="LFO2" style:family="paragraph">
      <style:text-properties fo:font-size="12pt" style:font-size-asian="12pt" style:font-size-complex="12pt"/>
    </style:style>
    <style:style style:name="P46" style:parent-style-name="Normal" style:family="paragraph">
      <style:text-properties fo:font-size="12pt" style:font-size-asian="12pt" style:font-size-complex="12pt"/>
    </style:style>
    <style:style style:name="P47" style:parent-style-name="Normal" style:family="paragraph">
      <style:paragraph-properties fo:margin-left="0.5in">
        <style:tab-stops/>
      </style:paragraph-properties>
      <style:text-properties fo:font-style="italic" style:font-style-asian="italic" style:font-style-complex="italic" fo:font-size="12pt" style:font-size-asian="12pt" style:font-size-complex="12pt"/>
    </style:style>
    <style:style style:name="P48" style:parent-style-name="Normal" style:family="paragraph">
      <style:text-properties fo:font-size="12pt" style:font-size-asian="12pt" style:font-size-complex="12pt"/>
    </style:style>
    <style:style style:name="P49" style:parent-style-name="Normal" style:family="paragraph">
      <style:text-properties fo:font-size="12pt" style:font-size-asian="12pt" style:font-size-complex="12pt"/>
    </style:style>
    <style:style style:name="P50" style:parent-style-name="Normal" style:family="paragraph">
      <style:text-properties fo:font-size="12pt" style:font-size-asian="12pt" style:font-size-complex="12pt"/>
    </style:style>
    <style:style style:name="P51" style:parent-style-name="ListParagraph" style:list-style-name="LFO3" style:family="paragraph">
      <style:text-properties fo:font-size="12pt" style:font-size-asian="12pt" style:font-size-complex="12pt"/>
    </style:style>
    <style:style style:name="P52" style:parent-style-name="ListParagraph" style:list-style-name="LFO3" style:family="paragraph">
      <style:text-properties fo:font-size="12pt" style:font-size-asian="12pt" style:font-size-complex="12pt"/>
    </style:style>
    <style:style style:name="P53" style:parent-style-name="ListParagraph" style:list-style-name="LFO3" style:family="paragraph">
      <style:text-properties fo:font-size="12pt" style:font-size-asian="12pt" style:font-size-complex="12pt"/>
    </style:style>
    <style:style style:name="P54" style:parent-style-name="ListParagraph" style:list-style-name="LFO3" style:family="paragraph"/>
    <style:style style:name="T55" style:parent-style-name="DefaultParagraphFont" style:family="text">
      <style:text-properties fo:font-size="12pt" style:font-size-asian="12pt" style:font-size-complex="12pt"/>
    </style:style>
    <style:style style:name="T56" style:parent-style-name="DefaultParagraphFont" style:family="text">
      <style:text-properties fo:font-size="12pt" style:font-size-asian="12pt" style:font-size-complex="12pt"/>
    </style:style>
    <style:style style:name="T57" style:parent-style-name="DefaultParagraphFont" style:family="text">
      <style:text-properties fo:font-weight="bold" style:font-weight-asian="bold" style:font-weight-complex="bold" fo:font-size="14pt" style:font-size-asian="14pt" style:font-size-complex="14pt"/>
    </style:style>
  </office:automatic-styles>
  <office:body>
    <office:text text:use-soft-page-breaks="true">
      <text:p text:style-name="P1">SLG0009</text:p>
      <text:p text:style-name="P2"/>
      <text:p text:style-name="P3">Written evidence submitted by<text:s/>Liverpool City Region Combined Authority</text:p>
      <text:p text:style-name="P4">Context:</text:p>
      <text:p text:style-name="Normal"><text:span text:style-name="T5">The Liverpool City Region Combined Authority – comprising of Halton, Knowsley,<text:s/></text:span><text:span text:style-name="T6">Liverpool, St Helens, Sefton, and Wirral - is committed to delivering on the priorities of our 1.6 million residents. Our mission is to continue working towards becoming a prosperous and economically, socially and environmentally sustainable City Region. B</text:span><text:span text:style-name="T7">elow is the LCRCA’s submission following the Public Account Committee’s call for evidence.<text:s/></text:span></text:p>
      <text:p text:style-name="P8">Submission:</text:p>
      <text:p text:style-name="P9">Q1: Whether government understands what has been effective in supporting local economic growth</text:p>
      <text:p text:style-name="P10">In our view, the lack of a fully coherent approach across<text:s/>Government over several years suggests that there has not been a systemic understanding as to what really works in supporting local economic growth and prosperity. There have been multiple pots of funding which has resulted in fragmentation, too much ringfencing, a lack of focus on place-based solutions, and often a lack of the right balance between capital and revenue, illustrated by infrastructure dominant approaches.<text:s/></text:p>
      <text:p text:style-name="Normal"><text:span text:style-name="T11">Several funding pots have also had similar objectives, therefore resulting in some con</text:span><text:span text:style-name="T12">fusion around how they fit and complement a bigger picture of economic growth and development. Furthermore, the prominence of competitive bidding processes has pitted places against each other and should this continue, will create too many ‘winners and los</text:span><text:span text:style-name="T13">ers’ across the country. This is inefficient, not conducive to fostering strong and resilient local economies, and the top-down nature of this shows that there has too often been a lack of recognition of holistic local needs at the forefront of decision ma</text:span><text:span text:style-name="T14">king. <text:s text:c="2"/>For example, Knowsley - the UK’s third most deprived local authority and a priority one area - have invested significant time and resources into three separate bids for the Towns Fund, Future High Street Fund and the Levelling Up Fund – all of whic</text:span><text:span text:style-name="T15">h where rejected.<text:s/></text:span></text:p>
      <text:p text:style-name="P16">This is not to say there have not been effective interventions supported by Government at the local level, and the key to success is partly down to marshalling resources in the right way. The Local Growth Fund, for instance, does demonstrate the potential of funding pots that focus on local needs. Within Liverpool City Region, the Government awarded a total of £313m over three Growth Deals between 2015 and 2021 for capital projects that will benefit the local area and economy. This has been fully spent on time, and the City Region is on course by 2025 to create more than 18,000 jobs; to generate more than £225m additional investment, with nearly 200 projects supported including high-profile transport, skills and business growth schemes. Furthermore, the Liverpool Freeport and Towns Fund will both revitalise our town centres and support the local and national economy in an uncertain post-Brexit and post-pandemic world.<text:s/></text:p>
      <text:p text:style-name="P17">Gainshare has further supported Liverpool City Region’s approach to delivering effective local economic interventions. The devolution agreement included a sum of £30m annually over thirty years, and the Combined Authority has used this to evolve its investment approach through the development of the Strategic Investment Fund (SIF). This has allowed the City Region to manage devolved investment funds though a Single Pot approach to bring coherence, continuity and strategic focus to an otherwise fragmented funding landscape. <text:s/></text:p>
      <text:p text:style-name="P18">In the first five years, the Combined Authority committed its full allocation of Gainshare to projects, disbursed more than £300m from the SIF which developed a large pipeline of high quality, strategic projects requesting an aggregate of £680m. The Combined Authority also repackaged funding quickly to tackle some of the economic impacts of the pandemic. This included pivoting the City Region’s Brexit Resilience Fund, increasing flexibility on the Towns Fund, launching SME Finance interventions and specific support for the cultural sector. The strength of strategic relationships helped the City Region to be agile and responsive during this time. An emphasis on developing and investing the project pipeline means that there is a much larger pipeline of deliverable, strategic and potentially transformational projects. <text:s/></text:p>
      <text:p text:style-name="P19">This all demonstrates the importance of devolution in supporting local economic development, and more devolved powers and funding will mean the localities can use their local knowledge to ensure it has maximum impact (see bullet below).</text:p>
      <text:p text:style-name="P20">As recently<text:s/>reported by the National Audit Office, programmes such as the Local Growth Fund and the Regional Growth Fund did not result in any marked improvement in productivity or prosperity across the UK and the unevenness of the economy has not been shifted (i.e ‘narrowing the gap’ between the best and worst performing areas). For us, this demonstrates that a different model is needed, one which demonstrates an understanding of the distinctive opportunities and depth of the issues that places like Liverpool City Region face. This includes:<text:s/></text:p>
      <text:list text:style-name="LFO1" text:continue-numbering="true">
        <text:list-item>
          <text:p text:style-name="P21">An appreciation that consistency and a long-term view in economic development are pre-requisites for success. There needs to be less national policy churn (a recent example being the disbanding of industrial strategy) and places<text:s/>must be able to pursue stable, long-term and local approaches to economic development.<text:s/></text:p>
        </text:list-item>
        <text:list-item>
          <text:p text:style-name="P22">A wider and more nuanced view (with support to catalyse the potential) of the sources of value creation in localities that can contribute to national economic prosperity and rebalancing. For instance, Liverpool City Region’s new economic strategy – Plan for Prosperity – sets out our distinctive narrative relating to our world-leading innovation assets, capabilities and competitive strengths; our position as a Global Cultural Capital; and as a leader in social innovation. <text:s/></text:p>
        </text:list-item>
        <text:list-item>
          <text:p text:style-name="P23">Future programmes and funding streams that reflect an appreciation of the many inter-connected components of a locality which are critical to local economic development: skills and employment, health and wellbeing, place-shaping, infrastructure etc. Local economic development and prosperity therefore needs to be viewed with a holistic, and wider lens, and there needs to be meaningful flexibility for local place-based solutions. <text:s/></text:p>
        </text:list-item>
        <text:list-item>
          <text:p text:style-name="P24">A shift towards deeper devolution. The most effective way to genuinely develop prosperous local economies is through more devolution in terms of policy levers where applicable, and devolved monies through single pots – in particular, for places like Liverpool City Region which have a track record of delivery and in working with Government. This means a shift away from a system where local leaders remain left with limited autonomy and are too often delivering locally for national programmes rather than having the space to develop local designed policy and at least, truly co-designing with Government.<text:s/></text:p>
        </text:list-item>
        <text:list-item>
          <text:p text:style-name="P25">A greater focus on consistency for what is required for evaluations of programmes and approaches, both at national and local level. It is difficult to determine what has been<text:s/>effective in supporting local economic development as the lack of evaluative material (or dissemination of it) means that impact has not been clear. In turn, this makes it difficult to learn lessons, develop alternative interventions, and embed truly systemic approaches which are needed to make a tangible difference. <text:s text:c="3"/></text:p>
        </text:list-item>
      </text:list>
      <text:p text:style-name="P26">Finally, it would be beneficial for Government to consider amending terminology from local economic growth to development, as cited above. This is a small but important change, given that increasingly, economic development focuses on wider prosperity as opposed to growth, which has too often been at all costs. It requires a systemic focus on a blend of improving personal health, wealth and opportunity; creating thriving neighbourhoods and places; successful and productive businesses that create good quality employment; and a healthy and protected natural environment. To us, this also underpins levelling-up, where no places or people are left behind. <text:s/></text:p>
      <text:p text:style-name="Normal"><text:span text:style-name="T27">Q2: Whether current plans for supporting<text:s/></text:span><text:span text:style-name="T28">local economic recovery apply lessons learned from previous programmes</text:span><text:span text:style-name="T29"> </text:span></text:p>
      <text:p text:style-name="P30">Much of the Government’s approach to economic recovery has, in our view, been focused on response and mitigating impact from the pandemic. This has been important in helping to<text:s/>keep the economy afloat but does not necessarily constitute economic recovery. Our response to this section therefore follows on from the previous question and sets out our views around economic recovery and renewal, within the framework of a pro-active long-term view to achieving economic development.<text:s/></text:p>
      <text:p text:style-name="P31">The Plan for Growth began to set out Government’s medium to long-term framework, with an integration of policy agendas that will set strategic policy and investment at the national level. But in the publication of the Levelling Up White Paper, there is a more detailed narrative of the Government’s vision for transformation in the economy through a much broader lens. <text:s/></text:p>
      <text:p text:style-name="P32">In this, the Government is appreciating that different approaches will be needed to address<text:s/>the deep seated and structural issues that too many places face across the UK, as opposed to an array of loosely aligned programmes and projects. It acknowledges the key role of the Government maintaining and nurturing the multiple structural foundations of local economic prosperity, through investment in local infrastructure, skills, and institutions. <text:s/></text:p>
      <text:p text:style-name="P33">Importantly, the White Paper recognises the vicious cycles which many places face, where structural challenges too often undermine economic prosperity and<text:s/>lead to poor economic and social outcomes. This is particularly resonant in Liverpool City Region, where many of our communities all too often remain excluded from economic opportunity, with deepening concentrations of extreme deprivation holding back prosperity. This has been further exacerbated by the pandemic. <text:s text:c="2"/></text:p>
      <text:p text:style-name="P34">To make meaningful inroads in recovery, renewal, growth, and ultimately shared prosperity, major systemic change is required relating to how Government funding is allocated, in streamlining and<text:s/>simplifying the funding and investment landscape, all underpinned by renewed focus on places and place-based solutions within decision making processes. The White Paper does suggest that Government is committing to such changes through its systems reform.<text:s/>For example, a greater focus on spatial considerations and changes to appraisal systems such as the Green Book are particularly significant and should result in existing and future resources being allocated more appropriately, based on need. <text:s text:c="6"/></text:p>
      <text:p text:style-name="P35">If it is to result in genuine changes, then there must be a long-term commitment from across all areas of national Government which is backed up by the depth of resources that it takes to truly rebalance and ensure that places like Liverpool City Region have the<text:s/>tools to both tackle deep seated structural challenges, and to invest in opportunity. <text:s text:c="2"/></text:p>
      <text:p text:style-name="P36">In this, there is currently a mismatch between ambition and interventions being put into place. For example, the Levelling Up Fund is currently the primary mechanism to support this agenda across the country. It lacks the necessary scale to make the inroads into addressing causes, not just symptoms, of inequalities and deprivation, and means that localities are not able to use the Fund to strategically plan for their areas. The monies being provided also do not begin to fill the gaps of spending cuts (as evidenced for Liverpool City Region below). Although Levelling Up will cut across Government and be a much more significant endeavour than one fund, it does demonstrate<text:s/>that to make a difference to recovery and long-term growth, the wiring between vision, strategy, programmes, and resources, will need to be consistent and clear, with the need for scale being an underlying principle. <text:s text:c="7"/></text:p>
      <text:p text:style-name="P37">Furthermore, to enable recovery<text:s/>and longer-term change, there are also two other critical areas of focus – devolution and empowering local authorities to provide strong place stewardship.<text:s/></text:p>
      <text:p text:style-name="P38">As set out in the previous question, deeper devolution is a central pre-requisite for building strong and resilient economies. The aforementioned Plan for Prosperity sets out how Liverpool City Region will work locally to optimise opportunities, and to address challenges. But to truly shift the dial on the issues that places like the City Region have experienced across many decades, there is a need for a different approach, which includes working with Government in maximising the effectiveness and opportunities offered by devolution, underpinned by a long-term view for change. Each place needs flexibility and a ‘one model to fit all’ approach is unlikely to work effectively enough – different places will have varying requirements based on their track record of delivery, depth of need, and demonstrable potential of their competitive strengths, assets, and<text:s/>capabilities to contribute to the UK’s economic prosperity. Ultimately, devolution with autonomy, responsibility, and accountability is key. <text:s/></text:p>
      <text:p text:style-name="P39">The other critical factor is to enable local authorities in supporting recovery and addressing the deep social and economic challenges across communities, together with providing effective public services. To do this, they need to be resourced properly. However local authorities in Liverpool City Region saw on average a 28% reduction in their core spending power in<text:s/>the decade 2010/11 to 2019/20, eroding their ability to be both proactive in their local economies and communities, and to have the flexibility in being reactive enough to respond to shocks such as the pandemic. A focus on the effective resourcing of local<text:s/>authorities therefore needs to be a key part of the levelling up agenda.</text:p>
      <text:p text:style-name="P40">Q3: Whether government is putting in place effective plans for monitoring, overseeing and evaluating its new local growth interventions.</text:p>
      <text:p text:style-name="P41">In recent years the Government has placed greater emphasis on the need for good quality, robust evaluation to provide evidence of what works and what doesn’t. This was demonstrated initially through the establishment of ‘The What Works Centre for Local Economic Growth’ in October 2013, as part of the<text:s/>wider What Works Network to analyse which policies are most effective in supporting and increasing local economic growth. The Centre, managed by LSE and the Centre for Cities and funded by the Economic and Social Research Council (ESRC), BEIS, DLUHC and DfT, supports practitioners to: improve the use of evidence in policy design and delivery; support and deliver high quality impact evaluation; and fill gaps in understanding what works. <text:s/>As local decision makers take on new powers and freedoms for economic<text:s/>development, in line with the Government’s Levelling Up Mission to support greater devolution, understanding what works, learning the lessons and evidencing impact has arguably become even more important. <text:s/></text:p>
      <text:p text:style-name="P42">However, the Centre does recognise that it can take many years for new evidence on what works to become widely adopted, and this in itself will depend on a number of key pre-requisites in the first instance – robust evaluation of existing practice, production of primary evidence to fill gaps in the evidence base, synthesis of the existing evidence, translation and comparison of interventions in a common currency, and dissemination of key findings. <text:s/>In addition, there is also a recognition that ‘at present there are far too many aspects of local growth and<text:s/>levelling up policy where our knowledge of what works trails way behind other policy areas’. <text:s text:c="2"/></text:p>
      <text:p text:style-name="P43">In response, and in order to embed more effective monitoring and evaluation processes among local economic development practitioners and commissioners, there has been a shift in the accessibility of data collected and released by government more recently through for example the ONS and GOV.uk. In addition, there is further work underway to include new sub-national statistics, which will address a significant barrier to policy evaluation, particularly if they are able to provide more timely data on local outcomes. <text:s/>This has also been accompanied by updated HMT guidance outlining the critical role that both appraisal and evaluation play in supporting effective decision making and the maximisation of public funds to improve outcomes. Understanding the efficiency and effectiveness of interventions and their impacts is highlighted in both the Green and Magenta Books in particular (as outlined below) and the development<text:s/>of M&amp;E plans is a core requirement in the management case for all business cases submitted for government funding/approval: <text:s text:c="5"/></text:p>
      <text:list text:style-name="LFO2" text:continue-numbering="true">
        <text:list-item>
          <text:p text:style-name="P44">Green Book – provides guidance on the design and use of M&amp;E before, during and after implementation of policies, programmes and projects. <text:s/>The refreshed, ‘accessible version’ published in December 2020, placed greater emphasis on the strategic case and rationale for interventions, the importance of place-based approaches, and a move away from Land Value Uplift (LVU), to Benefit<text:s/>Cost Ratios (BCRs) that encompass wider and more local measures of impact; <text:s text:c="2"/></text:p>
        </text:list-item>
        <text:list-item>
          <text:p text:style-name="P45">Magenta Book – the updated version (March 2020) provides more cohesive guidance and new material on the evolving approaches and methods used in evaluation; and the value of evaluation in providing evidence for the design, implementation and review stages of the policy cycle. <text:s/></text:p>
        </text:list-item>
      </text:list>
      <text:p text:style-name="P46">Although some of the Government’s plans for overseeing and evaluating the latest round of local growth interventions for example - The Towns Fund (including<text:s/>the Town Deals and Future High Street Funds), Community Renewal Fund, Levelling-up and Building Back Better - have only recently been published (somewhat later than originally planned), at this stage they do appear to offer a comprehensive package of monitoring and evaluation proposals. <text:s/>Their effectiveness, however, will depend on the extent to which the national level evaluations are able to capture lessons learned and placed-based impacts that reflect the different characteristics of local areas; the extent to which the evaluations identify project-level success; and the extent to which key findings are disseminated widely among relevant partner agencies and government departments. <text:s/>As set out in the Green Book:<text:s/></text:p>
      <text:p text:style-name="P47">‘Routine, high-quality evaluation is part<text:s/>of a culture of continual improvement and should be core to the work of all government departments. It will also provide the source of information for others to learn from (across public services and communities)’. <text:s/></text:p>
      <text:p text:style-name="P48">To ensure that projects are delivering<text:s/>value for money and within the projected timeframes, local level monitoring systems have been introduced by Government (e.g. DLUHC are now using the online DELTA system to collect data) based on a set of common outputs and outcomes relevant to the objectives of the funds; and where project-level evaluations are required (i.e. Levelling-up) it is understood that further guidance will be issued in due course to steer local areas. While the outputs and outcomes have been streamlined and look comprehensive at<text:s/>this stage, it will be important to ensure that future transport indicators include provision for reporting the outcomes of rail interventions. <text:s/></text:p>
      <text:p text:style-name="P49">As part of the recent publication for the Levelling-up White Paper, Government helpfully released a Technical<text:s/>Paper, which provided useful guidance and a standardised set of metrics to assist local governments in developing a current baseline for their local areas and help in measuring performance against the 12 missions set out in the White Paper. These metrics,<text:s/>if tracked and monitored correctly, will help local government understand how they are performing, in terms of Levelling-up. However, as helpful as the Government guidance around monitoring progress is, there is a fundamental question that is yet to be answered, ‘What is levelling-up?’. There is still no concrete definition, so it is not clear what success should look like.<text:s/></text:p>
      <text:p text:style-name="P50">Nevertheless, in line with best practice evaluation principles (for example, integration of the evaluation framework at the project design stage; defined success; establishment of a control group; collection of data before and after; definition of the type of evaluation, reporting timeframes, and involvement of stakeholders) the national level evaluation of the Towns Fund for example, will comprise four key strands: <text:s/></text:p>
      <text:list text:style-name="LFO3" text:continue-numbering="true">
        <text:list-item>
          <text:p text:style-name="P51">Monitoring – to ensure financial and output targets and milestones are achieved; funding meets agreed terms and there is an understanding of how project delivery is working. <text:s/>Data will be collected on a 6 monthly and annual<text:s/>basis to enable learning throughout the delivery process and to manage ongoing risks;<text:s/></text:p>
        </text:list-item>
        <text:list-item>
          <text:p text:style-name="P52">Process evaluations - to understand how the different application and funding processes have worked, learning the lessons for future growth programmes, and how the different projects were delivered by different areas, sharing lessons to enable changes to be implemented through the lifecycle of projects; <text:s text:c="2"/></text:p>
        </text:list-item>
        <text:list-item>
          <text:p text:style-name="P53">Impact evaluation and research – aims to use counterfactuals (i.e. a control group – for example an area/town not in<text:s/>receipt of intervention) to estimate the extent to which economic, social and environmental outcomes have changed as a result of the Towns Fund for the fund as a whole and specific project level interventions. It will assess specified outcomes – strengthened local economies, quality of life and wellbeing, resident incomes, business competitiveness, employment and increased footfall. <text:s/>It will explore success factors, local decision making and how this contributes; and <text:s/></text:p>
        </text:list-item>
        <text:list-item>
          <text:p text:style-name="P54"><text:span text:style-name="T55">Value for money – to assess the<text:s/></text:span><text:span text:style-name="T56">impact of expenditure on economic regeneration using Green Book principles to focus on the economic use of resources; efficiency and effectiveness. <text:s/></text:span></text:p>
        </text:list-item>
      </text:list>
      <text:p text:style-name="Normal"><text:span text:style-name="T57">February 202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2%"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normaltextrun" style:display-name="normaltextrun" style:family="text" style:parent-style-name="DefaultParagraphFont"/>
    <style:style style:name="eop" style:display-name="eop"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utts, Henry</meta:initial-creator>
    <dc:creator>Cutts, Henry</dc:creator>
    <meta:creation-date>2022-02-16T11:04:00Z</meta:creation-date>
    <dc:date>2022-02-23T16:48:00Z</dc:date>
    <meta:template xlink:href="Normal" xlink:type="simple"/>
    <meta:editing-cycles>6</meta:editing-cycles>
    <meta:editing-duration>PT8700S</meta:editing-duration>
    <meta:document-statistic meta:page-count="1" meta:paragraph-count="43" meta:word-count="3255" meta:character-count="21771" meta:row-count="154" meta:non-whitespace-character-count="18559"/>
  </office:meta>
</office:document-meta>
</file>