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automatic-styles>
    <style:style style:name="P1" style:family="paragraph" style:parent-style-name="Standard">
      <style:paragraph-properties fo:line-height="115%" fo:text-align="justify" style:justify-single-word="false"/>
    </style:style>
    <style:style style:name="P2" style:family="paragraph" style:parent-style-name="Standard">
      <loext:graphic-properties draw:fill="solid" draw:fill-color="#ffffff"/>
      <style:paragraph-properties fo:line-height="115%" fo:text-align="justify" style:justify-single-word="false" fo:background-color="#ffffff"/>
    </style:style>
    <style:style style:name="P3" style:family="paragraph" style:parent-style-name="Standard">
      <style:paragraph-properties fo:line-height="115%" fo:text-align="justify" style:justify-single-word="false"/>
      <style:text-properties fo:color="#0b0c0c" fo:font-size="12pt" style:font-size-asian="12pt" style:font-size-complex="12pt" fo:background-color="#ffffff"/>
    </style:style>
    <style:style style:name="P4" style:family="paragraph" style:parent-style-name="Standard">
      <style:paragraph-properties fo:text-align="justify" style:justify-single-word="false"/>
      <style:text-properties fo:color="#0b0c0c" fo:font-size="12pt" style:font-size-asian="12pt" style:font-size-complex="12pt" fo:background-color="#ffffff"/>
    </style:style>
    <style:style style:name="P5" style:family="paragraph" style:parent-style-name="Standard">
      <style:paragraph-properties fo:text-align="justify" style:justify-single-word="false"/>
    </style:style>
    <style:style style:name="P6" style:family="paragraph" style:parent-style-name="Standard">
      <style:paragraph-properties fo:margin-left="0in" fo:margin-right="0in" fo:margin-top="0in" fo:margin-bottom="0in" loext:contextual-spacing="false" fo:line-height="115%" fo:text-align="center" style:justify-single-word="false" fo:keep-together="auto" fo:orphans="2" fo:widows="2" fo:text-indent="0in" style:auto-text-indent="false" fo:break-before="auto" fo:break-after="auto" fo:padding="0in" fo:border="none" fo:keep-with-next="auto"/>
    </style:style>
    <style:style style:name="P7"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style>
    <style:style style:name="P8"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text-properties fo:color="#0b0c0c" fo:font-size="12pt" fo:font-weight="bold" style:font-size-asian="12pt" style:font-weight-asian="bold" style:font-size-complex="12pt" fo:background-color="#ffffff"/>
    </style:style>
    <style:style style:name="P9"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text-properties fo:color="#0b0c0c" fo:font-size="12pt" style:font-size-asian="12pt" style:font-size-complex="12pt" fo:background-color="#ffffff"/>
    </style:style>
    <style:style style:name="P10" style:family="paragraph" style:parent-style-name="Standard" style:master-page-name="Standard">
      <style:paragraph-properties fo:margin-left="0in" fo:margin-right="0in" fo:margin-top="0in" fo:margin-bottom="0in" loext:contextual-spacing="false" fo:line-height="115%" fo:text-align="center" style:justify-single-word="false" fo:keep-together="auto" fo:orphans="2" fo:widows="2" fo:text-indent="0in" style:auto-text-indent="false" style:page-number="1" fo:break-before="auto" fo:break-after="auto" fo:padding="0in" fo:border="none" fo:keep-with-next="auto"/>
    </style:style>
    <style:style style:name="P11" style:family="paragraph" style:parent-style-name="Standard" style:list-style-name="WWNum1">
      <style:paragraph-properties fo:margin-left="0.5in" fo:margin-right="0in" fo:margin-top="0in" fo:margin-bottom="0in" loext:contextual-spacing="false" fo:line-height="115%" fo:text-align="justify" style:justify-single-word="false" fo:keep-together="auto" fo:orphans="2" fo:widows="2" fo:text-indent="-0.25in" style:auto-text-indent="false" fo:break-before="auto" fo:break-after="auto" fo:padding="0in" fo:border="none" fo:keep-with-next="auto"/>
    </style:style>
    <style:style style:name="P12" style:family="paragraph" style:parent-style-name="Standard">
      <style:paragraph-properties fo:margin-left="0in" fo:margin-right="0.1811in" fo:margin-top="0.1661in" fo:margin-bottom="0in" loext:contextual-spacing="false" fo:line-height="100%" fo:text-align="justify" style:justify-single-word="false" fo:text-indent="0in" style:auto-text-indent="false"/>
    </style:style>
    <style:style style:name="P13" style:family="paragraph" style:parent-style-name="Standard">
      <style:paragraph-properties fo:margin-left="0in" fo:margin-right="0.1811in" fo:margin-top="0.1661in" fo:margin-bottom="0in" loext:contextual-spacing="false" fo:line-height="100%" fo:text-align="justify" style:justify-single-word="false" fo:text-indent="0in" style:auto-text-indent="false"/>
      <style:text-properties fo:color="#0b0c0c" fo:font-size="12pt" fo:font-weight="bold" style:font-size-asian="12pt" style:font-weight-asian="bold" style:font-size-complex="12pt" fo:background-color="#ffffff"/>
    </style:style>
    <style:style style:name="P14" style:family="paragraph" style:parent-style-name="Standard">
      <style:paragraph-properties fo:margin-left="0in" fo:margin-right="0.1811in" fo:margin-top="0in" fo:margin-bottom="0in" loext:contextual-spacing="false" fo:line-height="100%" fo:text-align="justify" style:justify-single-word="false" fo:text-indent="0in" style:auto-text-indent="false"/>
      <style:text-properties fo:color="#0b0c0c" fo:font-size="12pt" style:font-size-asian="12pt" style:font-size-complex="12pt" fo:background-color="#ffffff"/>
    </style:style>
    <style:style style:name="P15" style:family="paragraph" style:parent-style-name="Standard">
      <style:paragraph-properties fo:margin-left="1in" fo:margin-right="0in" fo:line-height="115%" fo:text-align="justify" style:justify-single-word="false" fo:text-indent="0in" style:auto-text-indent="false"/>
      <style:text-properties fo:color="#0b0c0c" fo:font-size="12pt" style:font-size-asian="12pt" style:font-size-complex="12pt" fo:background-color="#ffffff"/>
    </style:style>
    <style:style style:name="P16" style:family="paragraph" style:parent-style-name="Standard" style:list-style-name="WWNum1">
      <style:paragraph-properties fo:margin-left="0.5in" fo:margin-right="0in" fo:line-height="115%" fo:text-align="justify" style:justify-single-word="false" fo:text-indent="-0.25in" style:auto-text-indent="false"/>
    </style:style>
    <style:style style:name="P17" style:family="paragraph" style:parent-style-name="Standard">
      <style:paragraph-properties fo:margin-left="0in" fo:margin-right="0in" fo:line-height="115%" fo:text-align="justify" style:justify-single-word="false" fo:text-indent="0in" style:auto-text-indent="false"/>
      <style:text-properties fo:color="#0b0c0c" fo:font-size="12pt" style:font-size-asian="12pt" style:font-size-complex="12pt" fo:background-color="#ffffff"/>
    </style:style>
    <style:style style:name="P18" style:family="paragraph" style:parent-style-name="Standard">
      <style:paragraph-properties fo:margin-left="0in" fo:margin-right="0in" fo:line-height="115%" fo:text-align="justify" style:justify-single-word="false" fo:text-indent="0in" style:auto-text-indent="false"/>
    </style:style>
    <style:style style:name="P19" style:family="paragraph" style:parent-style-name="Standard">
      <style:paragraph-properties fo:margin-left="0in" fo:margin-right="0in" fo:line-height="115%" fo:text-align="justify" style:justify-single-word="false" fo:text-indent="0in" style:auto-text-indent="false"/>
      <style:text-properties fo:font-size="12pt" style:font-size-asian="12pt" style:font-size-complex="12pt"/>
    </style:style>
    <style:style style:name="P20" style:family="paragraph" style:parent-style-name="Standard">
      <style:paragraph-properties fo:margin-left="0.5in" fo:margin-right="0in" fo:line-height="115%" fo:text-align="justify" style:justify-single-word="false" fo:text-indent="0in" style:auto-text-indent="false"/>
      <style:text-properties fo:color="#0b0c0c" fo:font-size="12pt" style:font-size-asian="12pt" style:font-size-complex="12pt" fo:background-color="#ffffff"/>
    </style:style>
    <style:style style:name="P21"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text-properties fo:color="#0b0c0c" fo:font-size="12pt" fo:font-weight="bold" style:font-size-asian="12pt" style:font-weight-asian="bold" style:font-size-complex="12pt" fo:background-color="#ffffff"/>
    </style:style>
    <style:style style:name="P22"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text-properties fo:color="#0b0c0c" fo:font-size="12pt" style:font-size-asian="12pt" style:font-size-complex="12pt" fo:background-color="#ffffff"/>
    </style:style>
    <style:style style:name="P23" style:family="paragraph" style:parent-style-name="Standard">
      <style:paragraph-properties fo:margin-left="0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style>
    <style:style style:name="P24" style:family="paragraph" style:parent-style-name="Standard">
      <style:paragraph-properties fo:margin-left="1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text-properties fo:color="#0b0c0c" fo:font-size="12pt" style:font-size-asian="12pt" style:font-size-complex="12pt" fo:background-color="#ffffff"/>
    </style:style>
    <style:style style:name="P25" style:family="paragraph" style:parent-style-name="Standard">
      <style:paragraph-properties fo:margin-left="0.5in" fo:margin-right="0in" fo:margin-top="0in" fo:margin-bottom="0in" loext:contextual-spacing="false" fo:line-height="115%" fo:text-align="justify" style:justify-single-word="false" fo:keep-together="auto" fo:orphans="2" fo:widows="2" fo:text-indent="0in" style:auto-text-indent="false" fo:break-before="auto" fo:break-after="auto" fo:padding="0in" fo:border="none" fo:keep-with-next="auto"/>
      <style:text-properties fo:color="#0b0c0c" fo:font-size="12pt" fo:font-weight="bold" style:font-size-asian="12pt" style:font-weight-asian="bold" style:font-size-complex="12pt" fo:background-color="#ffffff"/>
    </style:style>
    <style:style style:name="T1" style:family="text">
      <style:text-properties fo:color="#0b0c0c" fo:font-size="12pt" fo:font-weight="bold" style:font-size-asian="12pt" style:font-weight-asian="bold" style:font-size-complex="12pt" fo:background-color="#ffffff"/>
    </style:style>
    <style:style style:name="T2" style:family="text">
      <style:text-properties fo:color="#0b0c0c" fo:font-size="12pt" style:font-size-asian="12pt" style:font-size-complex="12pt" fo:background-color="#ffffff"/>
    </style:style>
    <style:style style:name="T3" style:family="text">
      <style:text-properties fo:color="#1155cc" fo:font-size="12pt" style:text-underline-style="solid" style:text-underline-width="auto" style:text-underline-color="font-color" style:font-size-asian="12pt" style:font-size-complex="12pt" fo:background-color="#ffffff"/>
    </style:style>
    <style:style style:name="T4" style:family="text">
      <style:text-properties fo:color="#1155cc" fo:font-size="12pt" style:text-underline-style="solid" style:text-underline-width="auto" style:text-underline-color="font-color" style:font-size-asian="12pt" style:font-size-complex="12pt"/>
    </style:style>
    <style:style style:name="T5" style:family="text">
      <style:text-properties fo:color="#1155cc" fo:font-size="12pt" style:font-size-asian="12pt" style:font-size-complex="12pt" fo:background-color="#ffffff"/>
    </style:style>
    <style:style style:name="T6" style:family="text">
      <style:text-properties fo:color="#3c4043" fo:font-size="12pt" style:font-size-asian="12pt" style:font-size-complex="12pt" fo:background-color="#ffffff"/>
    </style:style>
    <style:style style:name="T7" style:family="text">
      <style:text-properties fo:color="#0000ff" fo:font-size="12pt" style:text-underline-style="solid" style:text-underline-width="auto" style:text-underline-color="font-color" style:font-size-asian="12pt" style:font-size-complex="12pt" fo:background-color="#ffffff"/>
    </style:style>
    <style:style style:name="T8" style:family="text">
      <style:text-properties fo:font-size="12pt" style:font-size-asian="12pt" style:font-size-complex="12pt"/>
    </style:style>
    <style:style style:name="T9" style:family="text">
      <style:text-properties fo:color="#5f5f5f" fo:font-size="12pt" style:font-size-asian="12pt" style:font-size-complex="12pt" fo:background-color="#ffffff"/>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text:span text:style-name="T1">Extreme Poverty and the SDGs</text:span></text:p>
      <text:p text:style-name="P6"><text:span text:style-name="T1">Evidence from BRAC - February 2022</text:span></text:p>
      <text:p text:style-name="P8"/>
      <text:list xml:id="list1739426057" text:style-name="WWNum1">
        <text:list-item>
          <text:p text:style-name="P11"><text:span text:style-name="T1">Executive Summary</text:span></text:p>
        </text:list-item>
      </text:list>
      <text:p text:style-name="P12"><text:span text:style-name="T2">1.1 BRAC is the world’s largest NGO, founded and headquartered in Bangladesh. Given its origins and leadership in the Global South, BRAC can speak with authority on the issues facing people in extreme poverty, and operates in 10 countries across the Global South. Ranked </text:span><text:a xlink:type="simple" xlink:href="http://www.brac.net/latest-news/item/1269-brac-ranked-1-ngo-in-the-world-for-the-fifth-consecutive-year?fbclid=IwAR1XjavY5tOKnUfSRJ7NZKPiEko3gkXkv1lxLtrIdiMZ_XErcuwWg8uQrSg#:~:text=BRAC%20has%20been%20ranked%20the,independent%20Geneva%2Dbased%20media%20organisation." text:style-name="ListLabel_20_10" text:visited-style-name="ListLabel_20_10"><text:span text:style-name="T3">number 1 NGO</text:span></text:a><text:span text:style-name="T2"> in the world for five consecutive years by NGO Advisor, an independent Geneva-based media organisation, BRAC is well-recognised for its innovation and impact, creating opportunities for people to lift themselves out of poverty.</text:span></text:p>
      <text:p text:style-name="P12"><text:span text:style-name="T2">1.2 BRAC has a proud history of partnership with the UK government on addressing extreme poverty, and achieved great success through the Strategic Partnership Arrangement or SPA (2011-2021), which helped over 2 million families in Bangladesh lift themselves out of extreme poverty. Independent assessments ranked the SPA as one of the most innovative, effective and best value interventions in the UK aid budget. The FCDO’s own Annual Reports gave the SPA a grade of A for every year it was assessed. In the last year of SPA II (2016-21), the UK, Australia and BRAC had formed a committee to explore how they could support the global replication of the work in Bangladesh. Unfortunately, the COVID-19 pandemic and then the UK’s decision not to invest in SPA III (2022-2026), due to the ensuing cuts to Overseas Development Aid (ODA), brought those discussions to a close. </text:span></text:p>
      <text:p text:style-name="P12"><text:span text:style-name="T2">1.3 The World Bank and IMF predict global extreme poverty rates will return to near their pre-pandemic levels of approximately 685 million people by the end of 2022. However, COVID-19 has taken the world even further off course from SDG 1.1 (which is to eradicate extreme poverty by 2030).</text:span><text:span text:style-name="T6"> </text:span><text:span text:style-name="T2">We must re-prioritise poverty eradication and investment. We can do this by strengthening and transforming existing programmes, both to serve those living in extreme poverty, and to address their complex, multidimensional needs. </text:span></text:p>
      <text:p text:style-name="P12"><text:span text:style-name="T2">1.4 Historically, the UK has been the most focused on poverty alleviation among large bilateral donors. It was also one of the largest donors to the World Bank’s International Development Association (IDA) fund for the world’s poorest countries. The reduction of the UK aid budget from 0.7% to 0.5% Gross National Income (GNI) has had an adverse impact on the UK’s leadership in this area. A re-prioritisation of the world’s poorest people will help renew the UK’s reputation as a world leader in poverty eradication. Crucially, more support for the world’s poorest people will help shore up the losses of the COVID-19 pandemic, whilst helping deliver results for women and girls around the world, a clear priority for the UK government. </text:span></text:p>
      <text:p text:style-name="P14"/>
      <text:list xml:id="list101305252848057" text:continue-numbering="true" text:style-name="WWNum1">
        <text:list-item>
          <text:p text:style-name="P11"><text:span text:style-name="T1">How well is UK Official Development Assistance (ODA) targeted towards tackling extreme poverty, and how effectively do the FCDO policies and programmes contribute to the achievement of Target 1.1 of SDG 1?</text:span></text:p>
        </text:list-item>
      </text:list>
      <text:p text:style-name="P15"/>
      <text:p text:style-name="P7"><text:span text:style-name="T2">2.1 UK ODA has historically been strongly targeted towards SDG 1.1, tackling extreme poverty. The ‘Leave No One Behind’ (LNOB) principle, developed to complement the Sustainable Development Goals, aimed to support the most economically and socially marginalised groups that were not fully included by the Millenium Development Goals. The UK was one of the architects of that principle. The </text:span><text:a xlink:type="simple" xlink:href="https://devtracker.fcdo.gov.uk/projects/GB-1-204916/summary" text:style-name="ListLabel_20_10" text:visited-style-name="ListLabel_20_10"><text:span text:style-name="T3">Strategic Partnership Arrangement</text:span></text:a><text:span text:style-name="T2"> between the UK, Australia and BRAC in Bangladesh (SPA) - which ran from 2011 to 2021 - was one of the largest, most successful, and poverty-focused uses of the UK aid budget. It enabled over 2 million families to start their journey out of poverty over the decade. During the first SPA from 2011-2016, BRAC achieved 17% of the UK’s global food security reach, 15% of the UK’s global sanitation reach and 13% of the UK’s global total of children attending primary school education. All this was achieved with an allocation of less than 0.5% of the UK’s global ODA budget. Assessments from the Independent Committee for Aid Impact (ICAI), set up to assess UK aid effectiveness, </text:span><text:a xlink:type="simple" xlink:href="https://icai.independent.gov.uk/wp-content/uploads/DFIDs-partnerships-with-civil-society-organisations.pdf" text:style-name="ListLabel_20_10" text:visited-style-name="ListLabel_20_10"><text:span text:style-name="T3">ranked</text:span></text:a><text:span text:style-name="T2"> the SPA as one of the most innovative, effective and best value interventions in the UK aid budget. The FCDO’s own Annual Reports also gave it a grade of A for every year it was assessed. <text:s/></text:span></text:p>
      <text:p text:style-name="P9"/>
      <text:p text:style-name="P7"><text:span text:style-name="T2">2.2 The UK government informed BRAC that they would not be part of the SPA in Bangladesh during the year 2021/22. The end of this partnership, together with the wider ODA cuts to poverty-focused programmes, have led to this: a concern within and beyond the development sector that the ‘Leave No-One Behind’ principle is being abandoned. The UK’s decision to drop out of the SPA constitutes a loss of support to over 2 million vulnerable households. More information on this is available in BRAC’s 2021 </text:span><text:a xlink:type="simple" xlink:href="https://committees.parliament.uk/writtenevidence/36548/html/" text:style-name="ListLabel_20_11" text:visited-style-name="ListLabel_20_11"><text:span text:style-name="T7">submission</text:span></text:a><text:span text:style-name="T2"> to the IDC on the UK ODA cuts. <text:s text:c="2"/></text:span></text:p>
      <text:p text:style-name="P9"/>
      <text:p text:style-name="P7"><text:span text:style-name="T2">2.3 There has been little mention of poverty or the ‘Leave No One Behind’ principle in FCDO policy and programming. Nor has there been a meaningful focus on extreme poverty. The 2021 </text:span><text:a xlink:type="simple" xlink:href="https://www.gov.uk/government/publications/global-britain-in-a-competitive-age-the-integrated-review-of-security-defence-development-and-foreign-policy" text:style-name="ListLabel_20_10" text:visited-style-name="ListLabel_20_10"><text:span text:style-name="T3">Integrated Review</text:span></text:a><text:a xlink:type="simple" xlink:href="https://www.gov.uk/government/publications/global-britain-in-a-competitive-age-the-integrated-review-of-security-defence-development-and-foreign-policy" text:style-name="ListLabel_20_10" text:visited-style-name="ListLabel_20_10"><text:span text:style-name="T3"> of Security, </text:span></text:a><text:a xlink:type="simple" xlink:href="https://www.gov.uk/government/publications/global-britain-in-a-competitive-age-the-integrated-review-of-security-defence-development-and-foreign-policy" text:style-name="ListLabel_20_10" text:visited-style-name="ListLabel_20_10"><text:span text:style-name="T3">Defence</text:span></text:a><text:a xlink:type="simple" xlink:href="https://www.gov.uk/government/publications/global-britain-in-a-competitive-age-the-integrated-review-of-security-defence-development-and-foreign-policy" text:style-name="ListLabel_20_10" text:visited-style-name="ListLabel_20_10"><text:span text:style-name="T3">, Development and Foreign Policy</text:span></text:a><text:span text:style-name="T2"> excluded extreme poverty as a strategic objective for aid, and we await the focus of the delayed International Development Strategy. Meanwhile, there is a serious possibility of the UK’s role as a development leader being undermined. The UK risks being outpaced by other countries who are more demonstrably focused on poverty eradication. </text:span></text:p>
      <text:p text:style-name="P9"/>
      <text:list xml:id="list101306687279419" text:continue-numbering="true" text:style-name="WWNum1">
        <text:list-item>
          <text:p text:style-name="P16"><text:span text:style-name="T1">What effect have the cuts in UK ODA had on the FCDO’s ability to address extreme poverty? What evidence is there to suggest poverty was a key consideration in deciding where the cuts should fall?</text:span></text:p>
        </text:list-item>
      </text:list>
      <text:p text:style-name="P17"/>
      <text:p text:style-name="P18"><text:span text:style-name="T2">3.1 The cuts in ODA have had a major impact on work on extreme poverty, both for BRAC, as outlined above, and for the wider sector. According to the ICAI’s </text:span><text:a xlink:type="simple" xlink:href="https://icai.independent.gov.uk/review/management-of-the-0-7-oda-spending-target-in-2020/review/" text:style-name="ListLabel_20_10" text:visited-style-name="ListLabel_20_10"><text:span text:style-name="T3">Review</text:span></text:a><text:span text:style-name="T2"> into the management of the 0.7% ODA spending target in 2020, cuts have disproportionately struck countries which are most vulnerable to COVID-19.</text:span><text:span text:style-name="T8"> </text:span><text:span text:style-name="T2">The cuts arrived at a point when global extreme poverty was rising for the first time in 20 years. </text:span></text:p>
      <text:p text:style-name="P19"/>
      <text:p text:style-name="P18"><text:span text:style-name="T8">3.2 At the beginning of 2020, an estimated 700 million people lived in extreme poverty around the world. The World Bank </text:span><text:a xlink:type="simple" xlink:href="https://blogs.worldbank.org/opendata/updated-estimates-impact-covid-19-global-poverty-turning-corner-pandemic-2021" text:style-name="ListLabel_20_12" text:visited-style-name="ListLabel_20_12"><text:span text:style-name="T4">estimate</text:span></text:a><text:span text:style-name="T4">d</text:span><text:span text:style-name="T8"> that by the end of 2021, this total could rise by nearly 100 million more. </text:span><text:span text:style-name="T2">As a reaction to the ODA cuts and the reduced focus on the world's poorest households, BRAC declared an </text:span><text:a xlink:type="simple" xlink:href="https://www.bracuk.net/2021/10/15/extremepovertyemergency/" text:style-name="ListLabel_20_11" text:visited-style-name="ListLabel_20_11"><text:span text:style-name="T7">extreme poverty emergency</text:span></text:a><text:span text:style-name="T2"> on the International Day for the Eradication of Extreme Poverty on October 17 2021. BRAC UK also became the secretariat to an </text:span><text:a xlink:type="simple" xlink:href="https://twitter.com/APPG_EP" text:style-name="ListLabel_20_11" text:visited-style-name="ListLabel_20_11"><text:span text:style-name="T7">All-Party Parliamentary Group (APPG) on Extreme Poverty</text:span></text:a><text:span text:style-name="T2">, chaired by Chris Law MP, in order to keep the issue on the UK political and parliamentary agenda.</text:span></text:p>
      <text:p text:style-name="P20"/>
      <text:p text:style-name="P1"><text:span text:style-name="T2">3.3 There is little evidence to suggest that poverty was a key consideration in deciding where the cuts should fall. For example, the FCDO announced their decision to withdraw funding from a ultra-poor graduation programme in northern Uganda, considered to be a priority geographic region by the FCDO. This was being implemented by BRAC, Humanity &amp; Inclusion and the National Union of Women with Disabilities of Uganda (NUWODU). The programme was helping 2,700 people living in extreme poverty, many of whom have disabilities. Such decisions are indicative of a shift away from the LNOB principle, despite substantial evidence showing these programmes to be highly effective and supportive to a supremely vulnerable population. The process around the cuts has also been challenging, with only 90 days’ notice being given of the funding being removed from that programme. More information on this was included in BRAC’s </text:span><text:a xlink:type="simple" xlink:href="https://committees.parliament.uk/writtenevidence/36548/html/" text:style-name="ListLabel_20_11" text:visited-style-name="ListLabel_20_11"><text:span text:style-name="T7">submission</text:span></text:a><text:span text:style-name="T2"> to the IDC on the UK ODA cuts. <text:s text:c="2"/></text:span></text:p>
      <text:p text:style-name="P3"/>
      <text:list xml:id="list101305516425557" text:continue-numbering="true" text:style-name="WWNum1">
        <text:list-item>
          <text:p text:style-name="P11"><text:soft-page-break/><text:span text:style-name="T1">How might the FCDO’s strategy, policies and programmes need to change as the number of people in extreme poverty grows due to the global pandemic or the effects of climate change?</text:span></text:p>
        </text:list-item>
      </text:list>
      <text:p text:style-name="P8"/>
      <text:p text:style-name="P2"><text:span text:style-name="T2">4.1 One method to help meet the needs of the poorest and most marginalised communities, and achieve the SDGs by 2030, is BRAC’s </text:span><text:a xlink:type="simple" xlink:href="https://bracupgi.org/about-bracs-graduation-approach/" text:style-name="ListLabel_20_11" text:visited-style-name="ListLabel_20_11"><text:span text:style-name="T7">Graduation approach</text:span></text:a><text:span text:style-name="T2">, developed and scaled up with the support of the UK government. In 2002, BRAC pioneered the Graduation approach after recognizing that existing aid programmes were not reaching the very poorest communities. The Graduation approach puts the ultra-poor on a sustainable upward trajectory with a set of four key interventions, designed to address their multidimensional needs. These four elements are: connecting participants to social protection to meet their basic needs; providing training and assets for income generation; financial literacy and savings support; and social empowerment through community engagement and life skills training - all facilitated through in person coaching. The Graduation approach empowers participants to develop sustainable livelihoods that set them on a path of upward economic mobility. Participants also become better integrated into society, develop social connections, improve their self-esteem, and establish active roles in their communities.</text:span></text:p>
      <text:p text:style-name="P9"/>
      <text:p text:style-name="P7"><text:span text:style-name="T2">4.2 Research demonstrates that BRAC’s Graduation approach can achieve </text:span><text:a xlink:type="simple" xlink:href="https://www.theigc.org/wp-content/uploads/2015/12/IGCJ2287_Growth_Brief_4_WEB.pdf" text:style-name="ListLabel_20_10" text:visited-style-name="ListLabel_20_10"><text:span text:style-name="T3">long-lasting results</text:span></text:a><text:span text:style-name="T2"> for participating households years after the programme ends, and that it is </text:span><text:a xlink:type="simple" xlink:href="https://bracultrapoorgraduation.org/wp-content/uploads/2021/03/A_Multifaceted_Program_Causes_Lasting_Progress_for.pdf" text:style-name="ListLabel_20_13" text:visited-style-name="ListLabel_20_13"><text:span text:style-name="T2">adaptable for different local contexts</text:span></text:a><text:span text:style-name="T2">. With the support of the UK government through the SPA, more than 2 million households in Bangladesh have graduated out of extreme poverty. More than 95% of participants continue to improve financially five years after the program ends. </text:span></text:p>
      <text:p text:style-name="P9"/>
      <text:p text:style-name="P7"><text:span text:style-name="T2">4.3 Graduation also delivers for women and girls. </text:span><text:span text:style-name="T8">A </text:span><text:a xlink:type="simple" xlink:href="https://www.cgap.org/sites/default/files/CGAP-Focus-Note-Reaching-the-Poorest-Lessons-from-the-Graduation-Model-Mar-2011.pdf" text:style-name="ListLabel_20_12" text:visited-style-name="ListLabel_20_12"><text:span text:style-name="T4">CGAP-Ford Foundation impact assessment of Graduation pilot programmes</text:span></text:a><text:span text:style-name="T8"> found that in Haiti, the proportion of children regularly attending school rose from 27% to 70% at the end of the intervention. Graduation has also been found to improve nutrition and decrease early child marriage.</text:span><text:span text:style-name="T9"> </text:span><text:span text:style-name="T2">By improving households’ economic situations, empowering mothers, and encouraging parents to prioritise girls’ education, the Graduation approach supports girls’ development and helps mitigate the factors that lead them to drop out of school.</text:span></text:p>
      <text:p text:style-name="P9"/>
      <text:p text:style-name="P5"><text:span text:style-name="T2">4.4 As of 2018, more than 100 organizations have adopted the Graduation approach in 50 different countries, serving nearly 14 million people. Having directly implemented or provided technical assistance for programmes in nations including Afghanistan, Bangladesh, Kenya, Lesotho, Pakistan, the Philippines, South Sudan, Uganda and Liberia, BRAC has reached more than 9 million of those 14 million people. </text:span><text:a xlink:type="simple" xlink:href="https://www.science.org/doi/10.1126/science.1260799" text:style-name="ListLabel_20_10" text:visited-style-name="ListLabel_20_10"><text:span text:style-name="T3">Research</text:span></text:a><text:span text:style-name="T2"> by Nobel prize winner Abhijit Banerjee et al </text:span><text:a xlink:type="simple" xlink:href="https://science.sciencemag.org/content/348/6236/1260799" text:style-name="ListLabel_20_13" text:visited-style-name="ListLabel_20_13"><text:span text:style-name="T2">confirmed</text:span></text:a><text:span text:style-name="T2"> the successful application of the model in Ethiopia, Ghana, India, Pakistan, Honduras and Peru. The previous Chief Economist at the FCDO, Rachel Glennerster, referred to the model internally as a ‘</text:span><text:a xlink:type="simple" xlink:href="https://committees.parliament.uk/writtenevidence/36548/pdf/" text:style-name="ListLabel_20_10" text:visited-style-name="ListLabel_20_10"><text:span text:style-name="T3">best buy</text:span></text:a><text:span text:style-name="T2">’ in terms of development. The UK should therefore continue to support the scaling up of the Graduation approach, as a highly effective way of reaching the world’s poorest people.</text:span></text:p>
      <text:p text:style-name="P12"><text:span text:style-name="T2">4.5 Beyond Graduation, the FCDO should also encourage the expansion of effective </text:span><text:a xlink:type="simple" xlink:href="https://www.worldbank.org/en/topic/socialprotection/overview#1" text:style-name="ListLabel_20_10" text:visited-style-name="ListLabel_20_10"><text:span text:style-name="T3">social protection systems</text:span></text:a><text:span text:style-name="T2">. When correctly targeted, social protection systems enable families to escape extreme poverty, and are critical to emergency response, recovery, and building long-term resilience to future shocks. Investments in social protection systems can also </text:span><text:a xlink:type="simple" xlink:href="https://www.unwomen.org/sites/default/files/Headquarters/Attachments/Sections/Library/Publications/2019/Gender-equality-and-inclusive-growth-en.pdf" text:style-name="ListLabel_20_10" text:visited-style-name="ListLabel_20_10"><text:span text:style-name="T3">reduce gender and income inequality</text:span></text:a><text:span text:style-name="T2">. According to World Bank data, </text:span><text:a xlink:type="simple" xlink:href="https://openknowledge.worldbank.org/bitstream/handle/10986/29115/9781464812545.pdf?sequence=5&amp;isAllowed=y" text:style-name="ListLabel_20_10" text:visited-style-name="ListLabel_20_10"><text:span text:style-name="T3">36% of all people who escape extreme poverty</text:span></text:a><text:span text:style-name="T2"> are empowered to do so through social protection systems. For women in particular, comprehensive and multidimensional social protection schemes can minimise income losses and barriers to earning a living due to unpaid care work and childbirth, feeding into better overall outcomes for their children. </text:span></text:p>
      <text:p text:style-name="P12"><text:span text:style-name="T2">4.6 </text:span><text:a xlink:type="simple" xlink:href="https://www.ituc-csi.org/IMG/pdf/investments_in_social_protection_and_their_impacts_on_economic_growth.pdf" text:style-name="ListLabel_20_10" text:visited-style-name="ListLabel_20_10"><text:span text:style-name="T3">Recent research</text:span></text:a><text:span text:style-name="T2"> by the International Trade Union Confederation found that 1% of GDP invested in social protection can, on average, lead to 1.1% GDP growth and 1.8% growth in government tax revenues. This means that in many cases social protection investments return more to the economy than they cost. An increase of 1% of GDP invested in social protection systems is shown to reduce poverty rates by 7%, lower the </text:span><text:a xlink:type="simple" xlink:href="https://en.wikipedia.org/wiki/Gini_coefficient" text:style-name="ListLabel_20_10" text:visited-style-name="ListLabel_20_10"><text:span text:style-name="T3">Gini</text:span></text:a><text:span text:style-name="T2"> index (representing national inequality) by 1%, and increase employment by 0.6%, with women’s employment increasing more than men’s. </text:span></text:p>
      <text:p text:style-name="P12"><text:span text:style-name="T2">4.7 This is particularly important in the context of the pandemic. </text:span><text:a xlink:type="simple" xlink:href="https://www.undp.org/publications/mitigating-poverty-global-estimates-impact-income-support-during-pandemic#modal-publication-download" text:style-name="ListLabel_20_10" text:visited-style-name="ListLabel_20_10"><text:span text:style-name="T3">UNDP analysis</text:span></text:a><text:span text:style-name="T2"> shows that social protection measures prevented 15 million people from falling into extreme poverty in 2020. Graduation interventions integrated into government programming have shown potential for building resilience and preventing backsliding into extreme poverty in particular. </text:span><text:a xlink:type="simple" xlink:href="https://bracupgi.org/wp-content/uploads/2021/07/PH-COVID-bulletin-3-1.pdf" text:style-name="ListLabel_20_10" text:visited-style-name="ListLabel_20_10"><text:span text:style-name="T3">Evidence from a Graduation programme in the Philippines</text:span></text:a><text:span text:style-name="T2"> found that at the start of the pandemic in 2020, 96% of participants successfully received cash support from the government, and 76% were able to continue earning incomes during lockdowns.</text:span></text:p>
      <text:p text:style-name="P12"><text:span text:style-name="T2">4.8 Large investments are already being made into social protection by governments in the Global South, and FCDO support for these programmes can have a major impact on SDG 1.1. The FCDO should use their combination of development expertise and diplomatic capability to steer southern governments towards better-targeted, truly impactful schemes. The UK government should also, where appropriate, encourage the integration of Graduation into existing social protection schemes. This will help ensure that programmes reach the most vulnerable communities, in a way that is proven to deliver a sustained impact. Supporting and scaling up social protection systems does not have to involve funding direct service delivery, but can be based on supporting smarter delivery of existing services. More information on the role of Graduation interventions and their impact on social protection systems is available in the evidence provided covering the State of Economic Inclusion Report</text:span><text:a xlink:type="simple" xlink:href="https://openknowledge.worldbank.org/handle/10986/34917" text:style-name="ListLabel_20_14" text:visited-style-name="ListLabel_20_14"><text:span text:style-name="T5"> </text:span></text:a><text:a xlink:type="simple" xlink:href="https://openknowledge.worldbank.org/handle/10986/34917" text:style-name="ListLabel_20_10" text:visited-style-name="ListLabel_20_10"><text:span text:style-name="T3">2021</text:span></text:a><text:span text:style-name="T2">. </text:span></text:p>
      <text:p text:style-name="P13"/>
      <text:list xml:id="list101305093558627" text:continue-numbering="true" text:style-name="WWNum1">
        <text:list-item>
          <text:p text:style-name="P11"><text:span text:style-name="T1">How effectively do the FCDO’s strategy, policies and programmes address the needs of women and girls in extreme poverty?</text:span></text:p>
        </text:list-item>
      </text:list>
      <text:p text:style-name="P8"/>
      <text:p text:style-name="P7"><text:span text:style-name="T2">5.1 The FCDO has rightly focused on girls’ education as a way of addressing the needs of the world’s poorest people. However, we need to look beyond education in order to ensure a sustained impact. Equity should be promoted in other areas such as employment opportunities, access to healthcare, and markets.</text:span></text:p>
      <text:p text:style-name="P9"/>
      <text:p text:style-name="P7"><text:span text:style-name="T2">5.2 As COVID-19 pushes an additional </text:span><text:a xlink:type="simple" xlink:href="https://news.un.org/en/story/2021/03/1087392" text:style-name="ListLabel_20_10" text:visited-style-name="ListLabel_20_10"><text:span text:style-name="T3">47 million women and girls into extreme poverty</text:span></text:a><text:span text:style-name="T2"> and drives a surge in child labour, it is urgent that governments back interventions </text:span><text:a xlink:type="simple" xlink:href="https://bracupgi.org/investing-in-women-and-girls-how-governments-can-drive-inclusive-recovery-world-bank/" text:style-name="ListLabel_20_10" text:visited-style-name="ListLabel_20_10"><text:span text:style-name="T3">which enable parents to invest in their children’s future</text:span></text:a><text:span text:style-name="T2">. The FCDO should look to the Graduation approach as a means to deliver for women and girls, as outlined in point 4.3.</text:span></text:p>
      <text:p text:style-name="P24"/>
      <text:list xml:id="list101305003195848" text:continue-numbering="true" text:style-name="WWNum1">
        <text:list-item>
          <text:p text:style-name="P11"><text:span text:style-name="T1">How effectively does the FCDO review the outcomes of the projects and programmes it funds that tackle extreme poverty? What evidence is there that UK aid is being used to build pathways from extreme poverty to sustainable livelihoods?</text:span></text:p>
        </text:list-item>
      </text:list>
      <text:p text:style-name="P8"/>
      <text:p text:style-name="P7"><text:span text:style-name="T2">6.1 The UK government has historically shown a commendable commitment to aid effectiveness. DFID was considered by many to be the most accessible and transparent donor in civil society. BRAC hopes that the FCDO’s work will continue in the same vein. </text:span></text:p>
      <text:p text:style-name="P9"/>
      <text:p text:style-name="P7"><text:span text:style-name="T2">6.2 BRAC particularly recommends the use of randomised controlled trials (RCTs) in reviewing projects tackling extreme poverty. RCTs are widely seen as the Gold standard method of measuring impact in development. Graduation programmes are now proven through numerous </text:span><text:a xlink:type="simple" xlink:href="https://sticerd.lse.ac.uk/dps/eopp/eopp58.pdf" text:style-name="ListLabel_20_10" text:visited-style-name="ListLabel_20_10"><text:span text:style-name="T3">randomised</text:span></text:a><text:a xlink:type="simple" xlink:href="https://sticerd.lse.ac.uk/dps/eopp/eopp58.pdf" text:style-name="ListLabel_20_10" text:visited-style-name="ListLabel_20_10"><text:span text:style-name="T3"> control trials</text:span></text:a><text:span text:style-name="T2"> to be able to lift people out of extreme poverty. </text:span><text:a xlink:type="simple" xlink:href="https://openknowledge.worldbank.org/handle/10986/36242" text:style-name="ListLabel_20_12" text:visited-style-name="ListLabel_20_12"><text:span text:style-name="T4">Recent research from the World Bank</text:span></text:a><text:span text:style-name="T8"> examined 17 randomized controlled trials across 14 countries. This further established that Graduation programmes had more persistent effects than cash transfers, increasing household consumption more than cash alone after 3.4-7.7 years. </text:span></text:p>
      <text:p text:style-name="P9"/>
      <text:list xml:id="list101305872077398" text:continue-numbering="true" text:style-name="WWNum1">
        <text:list-item>
          <text:p text:style-name="P11"><text:soft-page-break/><text:span text:style-name="T1">What evidence is there to suggest the FCDO is learning and applying lessons from its policies and programmes, so they more effectively tackle extreme poverty and does the FCDO have a good evidence base for what does and does not work?</text:span></text:p>
        </text:list-item>
      </text:list>
      <text:p text:style-name="P8"/>
      <text:p text:style-name="P7"><text:span text:style-name="T2">7.1 It remains to be seen how the FCDO learns and applies lessons from its policies and programmes, as the department was only formed relatively recently. The trend seems to be towards less poverty-focused and evidence-supported decisions, and a heavier emphasis on funding multilaterals, with a shrinking of the bilateral budget. </text:span></text:p>
      <text:p text:style-name="P4"/>
      <text:p text:style-name="P5"><text:span text:style-name="T2">7.2 The FCDO dropping out of the SPA does indicate that lessons have not been learned, as the partnership was consistently highly ranked and deemed to be extremely effective. Recognising the budgetary constraints in place, there are nonetheless opportunities for the FCDO to support the scaling up of the Graduation approach, reaching millions of people. This would be a lower cost intervention than funding direct programming, and still have a major impact. As outlined previously, there is detailed evidence to show the effectiveness of such programmes. </text:span></text:p>
      <text:p text:style-name="P24"/>
      <text:list xml:id="list101305659713995" text:continue-numbering="true" text:style-name="WWNum1">
        <text:list-item>
          <text:p text:style-name="P11"><text:span text:style-name="T1">How the FCDO can play a more effective part in the eradication of poverty as a convener, thought leader and investor.</text:span></text:p>
        </text:list-item>
      </text:list>
      <text:p text:style-name="P8"/>
      <text:p text:style-name="P7"><text:span text:style-name="T2">8.1 The UK government has been a world leader in poverty reduction and played a key role in the establishment of the LNOB principle. This focus on poverty reduction has been a key part of the UK’s development legacy. The FCDO’s movement away from this, outlined in the Integrated Review of Security, Defence, Development and Foreign Policy, is regrettable. There is an opportunity for the UK to return to this focus, and re-establish its place as a global leader in funding poverty reduction programming and convening knowledge and evidence. </text:span></text:p>
      <text:p text:style-name="P9"/>
      <text:p text:style-name="P7"><text:span text:style-name="T2">8.2 Funding is not the only tool the FCDO has at its disposal. It should also use its diplomatic capabilities to advocate for the expansion of poverty reduction programmes. The evidence generated through programmes the UK has previously funded can be leveraged to provide guidance to other donors and governments based in the Global South. The FCDO can also influence the funding agenda of multilateral institutions, unlocking billions of pounds to help people lift themselves out of extreme poverty, and this can be done without the UK necessarily having to use taxpayer money. </text:span></text:p>
      <text:p text:style-name="P9"/>
      <text:p text:style-name="P7"><text:span text:style-name="T2">8.3 The UK has been a very successful development knowledge leader for the past 40 years. FCDO decisions seem to indicate a narrowing of development, foreign policy and defence policies in response to the pressures of the COVID-19 pandemic. This may harm the UK’s future reputation as a leader on supporting the world’s poorest people. Failing to address extreme poverty will also exacerbate issues of conflict, displacement and migration, having major implications on foreign policy and national security.</text:span></text:p>
      <text:p text:style-name="P9"/>
      <text:p text:style-name="P7"><text:span text:style-name="T2">8.4 However, the UK remains a major development player on the world stage and has a core role to play in knowledge and evidence sharing with Southern governments. Supporting and championing evidence-based approaches, like Graduation, will help countries to achieve impact at scale. </text:span></text:p>
      <text:p text:style-name="P4"/>
      <text:list xml:id="list101305483422108" text:continue-numbering="true" text:style-name="WWNum1">
        <text:list-item>
          <text:p text:style-name="P11"><text:span text:style-name="T1">How has the merger of the Foreign and Commonwealth Office and the Department for International Development affected the UK’s approach to extreme poverty?</text:span></text:p>
        </text:list-item>
      </text:list>
      <text:p text:style-name="P9"/>
      <text:p text:style-name="P7"><text:span text:style-name="T2">9.1 The merger has so far produced a narrowing of development, foreign policy and defence policies. To date, there has been less focus on extreme poverty, as outlined in point 2.3.</text:span></text:p>
      <text:p text:style-name="P9"/>
      <text:p text:style-name="P7"><text:span text:style-name="T2">9.2 The UK risks being perceived as a less influential development leader and overshadowed by other countries, such as Australia, who are investing more in extreme poverty. The UK was the </text:span><text:a xlink:type="simple" xlink:href="https://www.one.org/international/blog/uk-aid-cuts-g7/" text:style-name="ListLabel_20_10" text:visited-style-name="ListLabel_20_10"><text:span text:style-name="T3">only G7 country</text:span></text:a><text:span text:style-name="T2"> to reduce their aid budget during the pandemic, and the share of UK ODA going to the poorest countries has steadily </text:span><text:a xlink:type="simple" xlink:href="https://www.cgdev.org/publication/assessing-uks-oda-focus-poverty-and-africa" text:style-name="ListLabel_20_10" text:visited-style-name="ListLabel_20_10"><text:span text:style-name="T3">declined</text:span></text:a><text:span text:style-name="T2"> since 2015. For many years, the UK has been the </text:span><text:a xlink:type="simple" xlink:href="https://thedocs.worldbank.org/en/doc/5493abde11e71ece6d45a368d48b44a6-0410012020/original/ida19-contributors-list-april-2020.pdf" text:style-name="ListLabel_20_10" text:visited-style-name="ListLabel_20_10"><text:span text:style-name="T3">largest donor</text:span></text:a><text:span text:style-name="T2"> to IDA, but the 20th replenishment saw the government </text:span><text:a xlink:type="simple" xlink:href="https://www.devex.com/news/devex-newswire-ida-replenishment-stumbles-over-uk-cuts-102341" text:style-name="ListLabel_20_10" text:visited-style-name="ListLabel_20_10"><text:span text:style-name="T3">cut</text:span></text:a><text:span text:style-name="T2"> its contribution by 55%, an estimated $1.8 billion. This reduces the UK’s influence over multilateral resources. </text:span></text:p>
      <text:p text:style-name="P9"/>
      <text:p text:style-name="P7"><text:span text:style-name="T2">9.3 In the last year of SPA II (2016-21) the UK, Australia and BRAC had formed a committee to explore how they could support the global replication of the work in Bangladesh. Unfortunately, the COVID-19 pandemic and then the UK’s decision not to invest in SPA III (2022-2026) brought those discussions to a close. This is a clear example of how the ODA cuts and merger have slowed down wider efforts to combat extreme poverty. We hope the FCDO will make a renewed commitment to poverty alleviation.</text:span></text:p>
      <text:p text:style-name="P9"/>
      <text:list xml:id="list101306505902427" text:continue-numbering="true" text:style-name="WWNum1">
        <text:list-item>
          <text:p text:style-name="P11"><text:span text:style-name="T1"><text:s/>Recommendations </text:span></text:p>
        </text:list-item>
      </text:list>
      <text:p text:style-name="P25"/>
      <text:p text:style-name="P5"><text:soft-page-break/><text:span text:style-name="T2">10.1 The need to invest political and financial capital in ending global extreme poverty has never been greater – to protect hard-won development gains and enable real resilience and recovery. Global Britain should leverage its previous investments as well as its diplomatic network to make ‘Leave No One Behind’ and the eradication of extreme poverty by 2030 the key components of its International Development Strategy.  T</text:span><text:span text:style-name="T8">he UK can also continue to play an important role as a development knowledge leader, despite the challenges posed by the pandemic.</text:span></text:p>
      <text:p text:style-name="P4"/>
      <text:p text:style-name="P5"><text:span text:style-name="T2">10.2 We strongly recommend that the UK continues to invest in evidence-based social protection schemes that are inclusive of people in extreme poverty, bringing the development expertise previously established through DFID together with the diplomatic capabilities of the FCDO. The UK should leverage investments already being made by Southern governments, to help them more effectively reduce poverty. </text:span></text:p>
      <text:p text:style-name="P4"/>
      <text:p text:style-name="P5"><text:span text:style-name="T2">10.3 The UK should also continue to invest in and scale up proven methodologies like Graduation, proven to work through effective partnerships like the SPA. </text:span><text:span text:style-name="T8">Supporting these methodologies can have a major impact and provide a large return on investment. When integrated into or paired with existing social protection programmes, Graduation can </text:span><text:a xlink:type="simple" xlink:href="https://bracupgi.org/news-updates/cost-effectiveness/understanding-the-costs-of-graduation-investing-in-long-term-gains/" text:style-name="ListLabel_20_12" text:visited-style-name="ListLabel_20_12"><text:span text:style-name="T4">drive down the upfront costs</text:span></text:a><text:span text:style-name="T8">, </text:span><text:a xlink:type="simple" xlink:href="https://ipcig.org/sites/default/files/pub/en/OP324_Mainstreaming_graduation_into_Social_Protection_floors.pdf" text:style-name="ListLabel_20_12" text:visited-style-name="ListLabel_20_12"><text:span text:style-name="T4">help governments reach millions more people</text:span></text:a><text:span text:style-name="T8">, and </text:span><text:a xlink:type="simple" xlink:href="http://sticerd.lse.ac.uk/dps/eopp/eopp58.pdf" text:style-name="ListLabel_20_12" text:visited-style-name="ListLabel_20_12"><text:span text:style-name="T4">achieve longer-lasting impact</text:span></text:a><text:span text:style-name="T8"> for people living in extreme poverty.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ListLabel_20_1" style:display-name="ListLabel 1" style:family="text">
      <style:text-properties fo:font-size="12pt" style:text-underline-style="none" fo:font-weight="bold"/>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color="#1155cc" fo:font-size="12pt" style:text-underline-style="solid" style:text-underline-width="auto" style:text-underline-color="font-color" style:font-size-asian="12pt" style:font-size-complex="12pt" fo:background-color="#ffffff"/>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1" style:display-name="ListLabel 11" style:family="text">
      <style:text-properties fo:color="#0000ff" fo:font-size="12pt" style:text-underline-style="solid" style:text-underline-width="auto" style:text-underline-color="font-color" style:font-size-asian="12pt" style:font-size-complex="12pt" fo:background-color="#ffffff"/>
    </style:style>
    <style:style style:name="ListLabel_20_12" style:display-name="ListLabel 12" style:family="text">
      <style:text-properties fo:color="#1155cc" fo:font-size="12pt" style:text-underline-style="solid" style:text-underline-width="auto" style:text-underline-color="font-color" style:font-size-asian="12pt" style:font-size-complex="12pt"/>
    </style:style>
    <style:style style:name="ListLabel_20_13" style:display-name="ListLabel 13" style:family="text">
      <style:text-properties fo:color="#0b0c0c" fo:font-size="12pt" style:font-size-asian="12pt" style:font-size-complex="12pt" fo:background-color="#ffffff"/>
    </style:style>
    <style:style style:name="ListLabel_20_14" style:display-name="ListLabel 14" style:family="text">
      <style:text-properties fo:color="#1155cc" fo:font-size="12pt" style:font-size-asian="12pt" style:font-size-complex="12pt" fo:background-color="#fffff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4" meta:paragraph-count="46" meta:word-count="3406" meta:character-count="21537" meta:non-whitespace-character-count="18156"/>
    <meta:generator>LibreOfficeDev/6.0.5.2$Linux_X86_64 LibreOffice_project/</meta:generator>
  </office:meta>
</office:document-meta>
</file>